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宋体" svg:font-family="宋体"/>
    <style:font-face style:name="細明體" svg:font-family="細明體"/>
    <style:font-face style:name="微軟正黑體" svg:font-family="微軟正黑體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4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7" style:family="table-cell" style:parent-style-name="_19968__33324__970083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" style:family="table-cell" style:parent-style-name="_19968__33324__970083" style:data-style-name="N0">
      <style:table-cell-properties style:vertical-align="middle" fo:background-color="transparent" style:cell-protect="protected"/>
    </style:style>
    <style:style style:name="ce11" style:family="table-cell" style:parent-style-name="_19968__33324__970083" style:data-style-name="N33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970083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970083" style:data-style-name="N33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" style:family="table-cell" style:parent-style-name="_19968__33324__970083" style:data-style-name="N33">
      <style:table-cell-properties style:vertical-align="middle" fo:background-color="transparent" style:cell-protect="protected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" style:family="table-cell" style:parent-style-name="_19968__33324__970083" style:data-style-name="N33">
      <style:table-cell-properties style:vertical-align="middle" fo:background-color="transparent" style:cell-protect="protected"/>
    </style:style>
    <style:style style:name="ce18" style:family="table-cell" style:parent-style-name="_19968__33324__970083" style:data-style-name="N33">
      <style:table-cell-properties style:vertical-align="middle" fo:background-color="transparent" style:cell-protect="protected"/>
      <style:text-properties style:font-name="Arial" style:font-name-asian="Arial" style:font-name-complex="Arial" fo:font-size="15pt" style:font-size-asian="15pt" style:font-size-complex="15pt" style:font-family-generic="swiss"/>
    </style:style>
    <style:style style:name="ce19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20" style:family="table-cell" style:parent-style-name="_19968__33324__970083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_19968__33324__970083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970083" style:data-style-name="N33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4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_19968__33324__970083" style:data-style-name="N33">
      <style:table-cell-properties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26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27" style:family="table-cell" style:parent-style-name="_19968__33324__97008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8" style:family="table-cell" style:parent-style-name="_19968__33324__97008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9" style:family="table-cell" style:parent-style-name="_19968__33324__970083" style:data-style-name="N33">
      <style:table-cell-properties fo:border="thin solid #000000" style:vertical-align="middle" fo:background-color="transparent" style:cell-protect="protected"/>
      <style:text-properties style:font-name="ARIAL" style:font-name-asian="ARIAL" style:font-name-complex="ARIAL" style:font-family-generic="swiss"/>
    </style:style>
    <style:style style:name="ce30" style:family="table-cell" style:parent-style-name="_19968__33324__970083" style:data-style-name="N3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970083" style:data-style-name="N0">
      <style:table-cell-properties style:vertical-align="middle" fo:background-color="transparent" style:cell-protect="protected"/>
      <style:text-properties fo:color="#FF0000" style:font-name="細明體" style:font-name-asian="細明體" style:font-name-complex="細明體" style:font-family-generic="moder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3" style:family="table-cell" style:parent-style-name="_19968__33324__970083" style:data-style-name="N0">
      <style:table-cell-properties fo:border="thin solid #000000" style:vertical-align="middle" fo:background-color="#FFFF00" style:cell-protect="protected"/>
      <style:text-properties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fo:border="thin solid #000000" fo:background-color="#FFFF00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_19968__33324__970083" style:data-style-name="N0">
      <style:table-cell-properties fo:border="thin solid #000000" style:vertical-align="middle" fo:background-color="#FFFF00" style:cell-protect="protected"/>
      <style:text-properties style:font-name="微軟正黑體" style:font-name-asian="微軟正黑體" style:font-name-complex="微軟正黑體" fo:font-size="15pt" style:font-size-asian="15pt" style:font-size-complex="15pt" style:font-family-generic="swiss"/>
    </style:style>
    <style:style style:name="ce36" style:family="table-cell" style:parent-style-name="_19968__33324__970083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_19968__33324__970083" style:data-style-name="N33">
      <style:table-cell-properties style:vertical-align="middle" fo:background-color="transparent" style:cell-protect="protected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8" style:family="table-cell" style:parent-style-name="_19968__33324__970083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style:vertical-align="middle" fo:wrap-option="wrap"/>
    </style:style>
    <style:style style:name="ce46" style:family="table-cell" style:parent-style-name="Default" style:data-style-name="N0">
      <style:table-cell-properties style:vertical-align="middle" style:shrink-to-fit="true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9D9" style:shrink-to-fit="tru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shrink-to-fit="tru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5" style:family="table-cell" style:parent-style-name="_19968__33324__970083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shrink-to-fit="tru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0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63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fo:font-weight="bold" style:font-weight-asian="bold" style:font-weight-complex="bold" style:font-family-generic="script"/>
    </style:style>
    <style:style style:name="ce64" style:family="table-cell" style:parent-style-name="_19968__33324__9700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65" style:family="table-cell" style:parent-style-name="_19968__33324__970083" style:data-style-name="N48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66" style:family="table-cell" style:parent-style-name="_19968__33324__970083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67" style:family="table-cell" style:parent-style-name="_19968__33324__970083" style:data-style-name="N33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7.96395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619375cm" style:use-optimal-column-width="true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4.28625cm" style:use-optimal-column-width="true"/>
    </style:style>
    <style:style style:name="co7" style:family="table-column">
      <style:table-column-properties fo:break-before="auto" style:column-width="0.873125cm" style:use-optimal-column-width="true"/>
    </style:style>
    <style:style style:name="co8" style:family="table-column">
      <style:table-column-properties fo:break-before="auto" style:column-width="8.44020833333333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3.70416666666667cm"/>
    </style:style>
    <style:style style:name="co12" style:family="table-column">
      <style:table-column-properties fo:break-before="auto" style:column-width="1.190625cm" style:use-optimal-column-width="true"/>
    </style:style>
    <style:style style:name="co13" style:family="table-column">
      <style:table-column-properties fo:break-before="auto" style:column-width="3.65125cm"/>
    </style:style>
    <style:style style:name="ro1" style:family="table-row">
      <style:table-row-properties style:row-height="36.7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7.75pt" style:use-optimal-row-height="tru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2.45pt" style:use-optimal-row-height="false" fo:break-before="auto"/>
    </style:style>
    <style:style style:name="ro7" style:family="table-row">
      <style:table-row-properties style:row-height="25.5pt" style:use-optimal-row-height="true" fo:break-before="auto"/>
    </style:style>
    <style:style style:name="ro8" style:family="table-row">
      <style:table-row-properties style:row-height="21.6pt" style:use-optimal-row-height="false" fo:break-before="auto"/>
    </style:style>
    <style:style style:name="ro9" style:family="table-row">
      <style:table-row-properties style:row-height="49.5pt" style:use-optimal-row-height="true" fo:break-before="auto"/>
    </style:style>
    <style:style style:name="ro10" style:family="table-row">
      <style:table-row-properties style:row-height="33pt" style:use-optimal-row-height="true" fo:break-before="auto"/>
    </style:style>
    <style:style style:name="ro11" style:family="table-row">
      <style:table-row-properties style:row-height="4.9pt" style:use-optimal-row-height="false" fo:break-before="auto"/>
    </style:style>
    <style:style style:name="ro12" style:family="table-row">
      <style:table-row-properties style:row-height="20.25pt" style:use-optimal-row-height="true" fo:break-before="auto"/>
    </style:style>
    <style:style style:name="ro13" style:family="table-row">
      <style:table-row-properties style:row-height="17.25pt" style:use-optimal-row-height="true" fo:break-before="auto"/>
    </style:style>
    <style:style style:name="ro14" style:family="table-row">
      <style:table-row-properties style:row-height="18pt" style:use-optimal-row-height="tru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39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table:tab-color="#FF0000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2" table:default-cell-style-name="ce8"/>
        <table:table-column table:style-name="co4" table:number-columns-repeated="2" table:default-cell-style-name="ce17"/>
        <table:table-column table:style-name="co5" table:default-cell-style-name="ce10"/>
        <table:table-column table:style-name="co3" table:default-cell-style-name="ce10"/>
        <table:table-column table:style-name="co6" table:default-cell-style-name="ce10"/>
        <table:table-column table:style-name="co3" table:number-columns-repeated="16375" table:default-cell-style-name="ce10"/>
        <table:table-row table:style-name="ro1">
          <table:table-cell office:value-type="string" table:number-columns-spanned="7" table:number-rows-spanned="1" table:style-name="ce62">
            <text:p>輝洪開發股份有限公司</text:p>
          </table:table-cell>
          <table:covered-table-cell table:number-columns-repeated="6"/>
          <table:table-cell table:number-columns-repeated="16377" table:style-name="ce10"/>
        </table:table-row>
        <table:table-row table:style-name="ro2">
          <table:table-cell office:value-type="string" table:number-columns-spanned="7" table:number-rows-spanned="1" table:style-name="ce61">
            <text:p>地址：台北市大安區東豐街7號8樓</text:p>
          </table:table-cell>
          <table:covered-table-cell table:number-columns-repeated="6"/>
          <table:table-cell table:number-columns-repeated="16377" table:style-name="ce10"/>
        </table:table-row>
        <table:table-row table:style-name="ro2">
          <table:table-cell office:value-type="string" table:number-columns-spanned="7" table:number-rows-spanned="1" table:style-name="ce61">
            <text:p>電話：(02)2702–3594 <text:s/>傳真：(02)2702–0269</text:p>
          </table:table-cell>
          <table:covered-table-cell table:number-columns-repeated="6"/>
          <table:table-cell table:number-columns-repeated="16377" table:style-name="ce10"/>
        </table:table-row>
        <table:table-row table:style-name="ro2">
          <table:table-cell office:value-type="string" table:number-columns-spanned="7" table:number-rows-spanned="1" table:style-name="ce61">
            <text:p>http：//www.hwe-hon.com.tw <text:s text:c="2"/>E-mail：mn8@ms34.hinet.net</text:p>
          </table:table-cell>
          <table:covered-table-cell table:number-columns-repeated="6"/>
          <table:table-cell table:number-columns-repeated="16377" table:style-name="ce10"/>
        </table:table-row>
        <table:table-row table:style-name="ro3">
          <table:table-cell table:number-columns-repeated="7" table:style-name="ce2"/>
          <table:table-cell table:number-columns-repeated="16377" table:style-name="ce10"/>
        </table:table-row>
        <table:table-row table:style-name="ro4">
          <table:table-cell office:value-type="string" table:number-columns-spanned="7" table:number-rows-spanned="1" table:style-name="ce63">
            <text:p>編目清單</text:p>
          </table:table-cell>
          <table:covered-table-cell table:number-columns-repeated="6"/>
          <table:table-cell table:number-columns-repeated="16377" table:style-name="ce10"/>
        </table:table-row>
        <table:table-row table:style-name="ro5">
          <table:table-cell table:number-columns-repeated="7" table:style-name="ce3"/>
          <table:table-cell table:number-columns-repeated="16377" table:style-name="ce10"/>
        </table:table-row>
        <table:table-row table:style-name="ro2">
          <table:table-cell office:value-type="string" table:number-columns-spanned="2" table:number-rows-spanned="1" table:style-name="ce60">
            <text:p>日期：115年 5月13日</text:p>
          </table:table-cell>
          <table:covered-table-cell/>
          <table:table-cell table:number-columns-repeated="2" table:style-name="ce4"/>
          <table:table-cell table:number-columns-spanned="3" table:number-rows-spanned="1" table:style-name="ce61"/>
          <table:covered-table-cell table:number-columns-repeated="2"/>
          <table:table-cell table:number-columns-repeated="16377" table:style-name="ce10"/>
        </table:table-row>
        <table:table-row table:style-name="ro6">
          <table:table-cell table:number-columns-repeated="4" table:style-name="ce4"/>
          <table:table-cell table:number-columns-repeated="3" table:style-name="ce5"/>
          <table:table-cell table:number-columns-repeated="16377" table:style-name="ce10"/>
        </table:table-row>
        <table:table-row table:style-name="ro7">
          <table:table-cell office:value-type="string" table:number-columns-spanned="4" table:number-rows-spanned="1" table:style-name="ce64">
            <text:p>宏國德霖科技大學 <text:s/>台照</text:p>
          </table:table-cell>
          <table:covered-table-cell table:number-columns-repeated="3"/>
          <table:table-cell table:number-columns-repeated="3" table:style-name="ce6"/>
          <table:table-cell table:number-columns-repeated="16377" table:style-name="ce10"/>
        </table:table-row>
        <table:table-row table:style-name="ro8">
          <table:table-cell office:value-type="string" table:style-name="ce21">
            <text:p>序號</text:p>
          </table:table-cell>
          <table:table-cell office:value-type="string" table:style-name="ce21">
            <text:p>產　品　名　稱</text:p>
          </table:table-cell>
          <table:table-cell office:value-type="string" table:style-name="ce21">
            <text:p>規 格</text:p>
          </table:table-cell>
          <table:table-cell office:value-type="string" table:style-name="ce21">
            <text:p>片 數</text:p>
          </table:table-cell>
          <table:table-cell office:value-type="string" table:style-name="ce22">
            <text:p>定 價</text:p>
          </table:table-cell>
          <table:table-cell office:value-type="string" table:style-name="ce22">
            <text:p>優惠價</text:p>
          </table:table-cell>
          <table:table-cell office:value-type="string" table:style-name="ce21">
            <text:p>備 註</text:p>
          </table:table-cell>
          <table:table-cell table:style-name="ce8"/>
          <table:table-cell office:value-type="string" table:style-name="ce32">
            <text:p>薦購單位</text:p>
          </table:table-cell>
          <table:table-cell table:number-columns-repeated="16375" table:style-name="ce8"/>
        </table:table-row>
        <table:table-row table:style-name="ro8">
          <table:table-cell table:style-name="ce23"/>
          <table:table-cell office:value-type="string" table:style-name="ce24">
            <text:p><text:s text:c="3"/>〈公播版〉</text:p>
          </table:table-cell>
          <table:table-cell table:number-columns-repeated="2" table:style-name="ce23"/>
          <table:table-cell table:number-columns-repeated="2" table:style-name="ce25"/>
          <table:table-cell table:number-columns-repeated="2" table:style-name="ce26"/>
          <table:table-cell table:style-name="ce33"/>
          <table:table-cell table:number-columns-repeated="16375" table:style-name="ce26"/>
        </table:table-row>
        <table:table-row table:style-name="ro8">
          <table:table-cell office:value-type="float" office:value="1" table:style-name="ce27">
            <text:p>1</text:p>
          </table:table-cell>
          <table:table-cell office:value-type="string" table:style-name="ce39">
            <text:p>設計大師MAU<text:s/>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500" table:formula="of:=[.E13]*0.9" table:style-name="ce29">
            <text:p><text:s/>4,500<text:s/></text:p>
          </table:table-cell>
          <table:table-cell office:value-type="string" table:style-name="ce30">
            <text:p>N006332</text:p>
          </table:table-cell>
          <table:table-cell table:style-name="ce31"/>
          <table:table-cell office:value-type="string" table:style-name="ce34">
            <text:p>室內設計系</text:p>
          </table:table-cell>
          <table:table-cell office:value-type="string" table:style-name="ce40">
            <text:p>ID</text:p>
          </table:table-cell>
          <table:table-cell table:number-columns-repeated="16374" table:style-name="ce26"/>
        </table:table-row>
        <table:table-row table:style-name="ro8">
          <table:table-cell office:value-type="float" office:value="2" table:style-name="ce27">
            <text:p>2</text:p>
          </table:table-cell>
          <table:table-cell office:value-type="string" table:style-name="ce39">
            <text:p>蘇維埃巴士站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6000" table:style-name="ce29">
            <text:p><text:s/>6,000<text:s/></text:p>
          </table:table-cell>
          <table:table-cell office:value-type="float" office:value="5400" table:formula="of:=[.E14]*0.9" table:style-name="ce29">
            <text:p><text:s/>5,400<text:s/></text:p>
          </table:table-cell>
          <table:table-cell office:value-type="string" table:style-name="ce30">
            <text:p>N006333</text:p>
          </table:table-cell>
          <table:table-cell table:style-name="ce31"/>
          <table:table-cell office:value-type="string" table:style-name="ce33">
            <text:p>建築科</text:p>
          </table:table-cell>
          <table:table-cell office:value-type="string" table:style-name="ce42">
            <text:p>AR</text:p>
          </table:table-cell>
          <table:table-cell table:number-columns-repeated="16374" table:style-name="ce26"/>
        </table:table-row>
        <table:table-row table:style-name="ro8">
          <table:table-cell office:value-type="float" office:value="3" table:style-name="ce27">
            <text:p>3</text:p>
          </table:table-cell>
          <table:table-cell office:value-type="string" table:style-name="ce39">
            <text:p>視覺與空間結合堆砌 建構城市樣貌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4000" table:style-name="ce29">
            <text:p><text:s/>4,000<text:s/></text:p>
          </table:table-cell>
          <table:table-cell office:value-type="float" office:value="3600" table:formula="of:=[.E15]*0.9" table:style-name="ce29">
            <text:p><text:s/>3,600<text:s/></text:p>
          </table:table-cell>
          <table:table-cell office:value-type="string" table:style-name="ce30">
            <text:p>N006334</text:p>
          </table:table-cell>
          <table:table-cell table:style-name="ce31"/>
          <table:table-cell office:value-type="string" table:style-name="ce41">
            <text:p>不動產經營系</text:p>
          </table:table-cell>
          <table:table-cell office:value-type="string" table:style-name="ce26">
            <text:p>RE</text:p>
          </table:table-cell>
          <table:table-cell table:number-columns-repeated="16374" table:style-name="ce26"/>
        </table:table-row>
        <table:table-row table:style-name="ro8">
          <table:table-cell office:value-type="float" office:value="4" table:style-name="ce27">
            <text:p>4</text:p>
          </table:table-cell>
          <table:table-cell office:value-type="string" table:style-name="ce39">
            <text:p>加密貨幣的「錢」途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600" table:formula="of:=[.E16]*0.92" table:style-name="ce29">
            <text:p><text:s/>4,600<text:s/></text:p>
          </table:table-cell>
          <table:table-cell office:value-type="string" table:style-name="ce30">
            <text:p>N006335</text:p>
          </table:table-cell>
          <table:table-cell table:style-name="ce31"/>
          <table:table-cell office:value-type="string" table:style-name="ce33">
            <text:p>企業管理系</text:p>
          </table:table-cell>
          <table:table-cell office:value-type="string" table:style-name="ce26">
            <text:p>BA</text:p>
          </table:table-cell>
          <table:table-cell table:number-columns-repeated="16374" table:style-name="ce26"/>
        </table:table-row>
        <table:table-row table:style-name="ro8">
          <table:table-cell office:value-type="float" office:value="5" table:style-name="ce27">
            <text:p>5</text:p>
          </table:table-cell>
          <table:table-cell office:value-type="string" table:style-name="ce39">
            <text:p>新核能時代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6000" table:style-name="ce29">
            <text:p><text:s/>6,000<text:s/></text:p>
          </table:table-cell>
          <table:table-cell office:value-type="float" office:value="5400" table:formula="of:=[.E17]*0.9" table:style-name="ce29">
            <text:p><text:s/>5,400<text:s/></text:p>
          </table:table-cell>
          <table:table-cell office:value-type="string" table:style-name="ce30">
            <text:p>N006336</text:p>
          </table:table-cell>
          <table:table-cell table:style-name="ce31"/>
          <table:table-cell office:value-type="string" table:style-name="ce33">
            <text:p>園藝系</text:p>
          </table:table-cell>
          <table:table-cell office:value-type="string" table:style-name="ce26">
            <text:p>HC</text:p>
          </table:table-cell>
          <table:table-cell table:number-columns-repeated="16374" table:style-name="ce26"/>
        </table:table-row>
        <table:table-row table:style-name="ro9">
          <table:table-cell office:value-type="float" office:value="6" table:style-name="ce27">
            <text:p>6</text:p>
          </table:table-cell>
          <table:table-cell office:value-type="string" table:style-name="ce39">
            <text:p>機器進軍：AI會對人類構成威脅嗎？</text:p>
            <text:p>MARCH OF THE MACHINES: IS AI A THREAT TO MANKIND?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800" table:style-name="ce29">
            <text:p><text:s/>5,800<text:s/></text:p>
          </table:table-cell>
          <table:table-cell office:value-type="float" office:value="5300" table:style-name="ce29">
            <text:p><text:s/>5,300<text:s/></text:p>
          </table:table-cell>
          <table:table-cell office:value-type="string" table:style-name="ce30">
            <text:p>N006337</text:p>
          </table:table-cell>
          <table:table-cell table:style-name="ce31"/>
          <table:table-cell office:value-type="string" table:style-name="ce33">
            <text:p>機械工程系</text:p>
          </table:table-cell>
          <table:table-cell office:value-type="string" table:style-name="ce26">
            <text:p>ME</text:p>
          </table:table-cell>
          <table:table-cell table:number-columns-repeated="16374" table:style-name="ce26"/>
        </table:table-row>
        <table:table-row table:style-name="ro9">
          <table:table-cell office:value-type="float" office:value="7" table:style-name="ce27">
            <text:p>7</text:p>
          </table:table-cell>
          <table:table-cell office:value-type="string" table:style-name="ce39">
            <text:p>２１世紀海上絲綢之路</text:p>
            <text:p>NEW WORLD WITHOUT STRANGERS(４)智慧之光～科技的傳播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4800" table:style-name="ce29">
            <text:p><text:s/>4,800<text:s/></text:p>
          </table:table-cell>
          <table:table-cell office:value-type="float" office:value="4400" table:style-name="ce29">
            <text:p><text:s/>4,400<text:s/></text:p>
          </table:table-cell>
          <table:table-cell office:value-type="string" table:style-name="ce30">
            <text:p>N006338</text:p>
          </table:table-cell>
          <table:table-cell table:style-name="ce31"/>
          <table:table-cell office:value-type="string" table:style-name="ce33">
            <text:p>電腦與通訊工程系</text:p>
          </table:table-cell>
          <table:table-cell office:value-type="string" table:style-name="ce26">
            <text:p>CCE</text:p>
          </table:table-cell>
          <table:table-cell table:number-columns-repeated="16374" table:style-name="ce26"/>
        </table:table-row>
        <table:table-row table:style-name="ro10">
          <table:table-cell office:value-type="float" office:value="8" table:style-name="ce27">
            <text:p>8</text:p>
          </table:table-cell>
          <table:table-cell office:value-type="string" table:style-name="ce39">
            <text:p>孩子們是手機的奴隸？</text:p>
            <text:p>Can We Live Without our Phones?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800" table:style-name="ce29">
            <text:p><text:s/>5,800<text:s/></text:p>
          </table:table-cell>
          <table:table-cell office:value-type="float" office:value="5300" table:style-name="ce29">
            <text:p><text:s/>5,300<text:s/></text:p>
          </table:table-cell>
          <table:table-cell office:value-type="string" table:style-name="ce30">
            <text:p>N006339</text:p>
          </table:table-cell>
          <table:table-cell table:style-name="ce31"/>
          <table:table-cell office:value-type="string" table:style-name="ce33">
            <text:p>資訊工程系</text:p>
          </table:table-cell>
          <table:table-cell office:value-type="string" table:style-name="ce26">
            <text:p>CSE</text:p>
          </table:table-cell>
          <table:table-cell table:number-columns-repeated="16374" table:style-name="ce26"/>
        </table:table-row>
        <table:table-row table:style-name="ro10">
          <table:table-cell office:value-type="float" office:value="9" table:style-name="ce27">
            <text:p>9</text:p>
          </table:table-cell>
          <table:table-cell office:value-type="string" table:style-name="ce39">
            <text:p>手藝與人性 AI時代的新具象探索 - 羅展鵬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4000" table:style-name="ce29">
            <text:p><text:s/>4,000<text:s/></text:p>
          </table:table-cell>
          <table:table-cell office:value-type="float" office:value="3600" table:formula="of:=[.E21]*0.9" table:style-name="ce29">
            <text:p><text:s/>3,600<text:s/></text:p>
          </table:table-cell>
          <table:table-cell office:value-type="string" table:style-name="ce30">
            <text:p>N006340</text:p>
          </table:table-cell>
          <table:table-cell table:style-name="ce31"/>
          <table:table-cell office:value-type="string" table:style-name="ce33">
            <text:p>創意產品設計系</text:p>
          </table:table-cell>
          <table:table-cell office:value-type="string" table:style-name="ce26">
            <text:p>CPD</text:p>
          </table:table-cell>
          <table:table-cell table:number-columns-repeated="16374" table:style-name="ce26"/>
        </table:table-row>
        <table:table-row table:style-name="ro8">
          <table:table-cell office:value-type="float" office:value="10" table:style-name="ce27">
            <text:p>10</text:p>
          </table:table-cell>
          <table:table-cell office:value-type="string" table:style-name="ce39">
            <text:p>強震‧災後啟示錄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500" table:formula="of:=[.E22]*0.9" table:style-name="ce29">
            <text:p><text:s/>4,500<text:s/></text:p>
          </table:table-cell>
          <table:table-cell office:value-type="string" table:style-name="ce30">
            <text:p>N006341</text:p>
          </table:table-cell>
          <table:table-cell table:style-name="ce31"/>
          <table:table-cell office:value-type="string" table:style-name="ce33">
            <text:p>土木工程系</text:p>
          </table:table-cell>
          <table:table-cell office:value-type="string" table:style-name="ce26">
            <text:p>CE</text:p>
          </table:table-cell>
          <table:table-cell table:number-columns-repeated="16374" table:style-name="ce26"/>
        </table:table-row>
        <table:table-row table:style-name="ro8">
          <table:table-cell office:value-type="float" office:value="11" table:style-name="ce27">
            <text:p>11</text:p>
          </table:table-cell>
          <table:table-cell office:value-type="string" table:style-name="ce39">
            <text:p>小恐龍的漫畫宇宙 <text:s text:c="2"/>(英語電影)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500" table:formula="of:=[.E23]*0.9" table:style-name="ce29">
            <text:p><text:s/>4,500<text:s/></text:p>
          </table:table-cell>
          <table:table-cell office:value-type="string" table:style-name="ce30">
            <text:p>N006342</text:p>
          </table:table-cell>
          <table:table-cell table:style-name="ce31"/>
          <table:table-cell office:value-type="string" table:style-name="ce33">
            <text:p>應用英語系</text:p>
          </table:table-cell>
          <table:table-cell office:value-type="string" table:style-name="ce26">
            <text:p>AE</text:p>
          </table:table-cell>
          <table:table-cell table:number-columns-repeated="16374" table:style-name="ce26"/>
        </table:table-row>
        <table:table-row table:style-name="ro8">
          <table:table-cell office:value-type="float" office:value="12" table:style-name="ce27">
            <text:p>12</text:p>
          </table:table-cell>
          <table:table-cell office:value-type="string" table:style-name="ce39">
            <text:p>食物設計 / Food &amp; Design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6000" table:style-name="ce29">
            <text:p><text:s/>6,000<text:s/></text:p>
          </table:table-cell>
          <table:table-cell office:value-type="float" office:value="5400" table:formula="of:=[.E24]*0.9" table:style-name="ce29">
            <text:p><text:s/>5,400<text:s/></text:p>
          </table:table-cell>
          <table:table-cell office:value-type="string" table:style-name="ce30">
            <text:p>N006343</text:p>
          </table:table-cell>
          <table:table-cell table:style-name="ce31"/>
          <table:table-cell office:value-type="string" table:style-name="ce33">
            <text:p>餐旅管理系</text:p>
          </table:table-cell>
          <table:table-cell office:value-type="string" table:style-name="ce26">
            <text:p>HM</text:p>
          </table:table-cell>
          <table:table-cell table:number-columns-repeated="16374" table:style-name="ce26"/>
        </table:table-row>
        <table:table-row table:style-name="ro10">
          <table:table-cell office:value-type="float" office:value="13" table:style-name="ce27">
            <text:p>13</text:p>
          </table:table-cell>
          <table:table-cell office:value-type="string" table:style-name="ce39">
            <text:p>糧食與環保兼具的海藻:歐洲未來糧食的保障<text:s/>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600" table:formula="of:=[.E25]*0.92" table:style-name="ce29">
            <text:p><text:s/>4,600<text:s/></text:p>
          </table:table-cell>
          <table:table-cell office:value-type="string" table:style-name="ce30">
            <text:p>N006344</text:p>
          </table:table-cell>
          <table:table-cell table:style-name="ce31"/>
          <table:table-cell office:value-type="string" table:style-name="ce33">
            <text:p>餐飲廚藝系</text:p>
          </table:table-cell>
          <table:table-cell office:value-type="string" table:style-name="ce26">
            <text:p>CA</text:p>
          </table:table-cell>
          <table:table-cell table:number-columns-repeated="16374" table:style-name="ce26"/>
        </table:table-row>
        <table:table-row table:style-name="ro10">
          <table:table-cell office:value-type="float" office:value="14" table:style-name="ce27">
            <text:p>14</text:p>
          </table:table-cell>
          <table:table-cell office:value-type="string" table:style-name="ce39">
            <text:p>人類破壞地球新警訊：(2)過度捕撈：海洋的危急之秋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4000" table:style-name="ce29">
            <text:p><text:s/>4,000<text:s/></text:p>
          </table:table-cell>
          <table:table-cell office:value-type="float" office:value="3600" table:style-name="ce29">
            <text:p><text:s/>3,600<text:s/></text:p>
          </table:table-cell>
          <table:table-cell office:value-type="string" table:style-name="ce30">
            <text:p>N006345</text:p>
          </table:table-cell>
          <table:table-cell table:style-name="ce31"/>
          <table:table-cell office:value-type="string" table:style-name="ce33">
            <text:p>休閒事業管理系</text:p>
          </table:table-cell>
          <table:table-cell office:value-type="string" table:style-name="ce26">
            <text:p>LBM</text:p>
          </table:table-cell>
          <table:table-cell table:number-columns-repeated="16374" table:style-name="ce26"/>
        </table:table-row>
        <table:table-row table:style-name="ro8">
          <table:table-cell office:value-type="float" office:value="15" table:style-name="ce27">
            <text:p>15</text:p>
          </table:table-cell>
          <table:table-cell office:value-type="string" table:style-name="ce39">
            <text:p>黑箱日記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6000" table:style-name="ce29">
            <text:p><text:s/>6,000<text:s/></text:p>
          </table:table-cell>
          <table:table-cell office:value-type="float" office:value="5400" table:formula="of:=[.E27]*0.9" table:style-name="ce29">
            <text:p><text:s/>5,400<text:s/></text:p>
          </table:table-cell>
          <table:table-cell office:value-type="string" table:style-name="ce30">
            <text:p>N006346</text:p>
          </table:table-cell>
          <table:table-cell table:style-name="ce31"/>
          <table:table-cell office:value-type="string" table:style-name="ce33">
            <text:p>通識教育中心</text:p>
          </table:table-cell>
          <table:table-cell office:value-type="string" table:style-name="ce26">
            <text:p>GEC</text:p>
          </table:table-cell>
          <table:table-cell table:number-columns-repeated="16374" table:style-name="ce26"/>
        </table:table-row>
        <table:table-row table:style-name="ro10">
          <table:table-cell office:value-type="float" office:value="16" table:style-name="ce27">
            <text:p>16</text:p>
          </table:table-cell>
          <table:table-cell office:value-type="string" table:style-name="ce39">
            <text:p>花便當的記憶</text:p>
            <text:p>Petals and Memories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800" table:style-name="ce29">
            <text:p><text:s/>5,800<text:s/></text:p>
          </table:table-cell>
          <table:table-cell office:value-type="float" office:value="5300" table:style-name="ce29">
            <text:p><text:s/>5,300<text:s/></text:p>
          </table:table-cell>
          <table:table-cell office:value-type="string" table:style-name="ce30">
            <text:p>N006347</text:p>
          </table:table-cell>
          <table:table-cell table:style-name="ce31"/>
          <table:table-cell office:value-type="string" table:style-name="ce33">
            <text:p>圖書館<text:s/></text:p>
          </table:table-cell>
          <table:table-cell office:value-type="string" table:style-name="ce26">
            <text:p>LIB</text:p>
          </table:table-cell>
          <table:table-cell table:number-columns-repeated="16374" table:style-name="ce26"/>
        </table:table-row>
        <table:table-row table:style-name="ro8">
          <table:table-cell office:value-type="float" office:value="17" table:style-name="ce27">
            <text:p>17</text:p>
          </table:table-cell>
          <table:table-cell office:value-type="string" table:style-name="ce39">
            <text:p>神偷奶爸4</text:p>
          </table:table-cell>
          <table:table-cell office:value-type="string" table:style-name="ce28">
            <text:p>DVD</text:p>
          </table:table-cell>
          <table:table-cell office:value-type="string" table:style-name="ce27">
            <text:p>1<text:span text:style-name="T1">片</text:span></text:p>
          </table:table-cell>
          <table:table-cell office:value-type="float" office:value="5000" table:style-name="ce29">
            <text:p><text:s/>5,000<text:s/></text:p>
          </table:table-cell>
          <table:table-cell office:value-type="float" office:value="4600" table:formula="of:=[.E29]*0.92" table:style-name="ce29">
            <text:p><text:s/>4,600<text:s/></text:p>
          </table:table-cell>
          <table:table-cell office:value-type="string" table:style-name="ce30">
            <text:p>N006348</text:p>
          </table:table-cell>
          <table:table-cell table:style-name="ce31"/>
          <table:table-cell office:value-type="string" table:style-name="ce33">
            <text:p>圖書館<text:s/></text:p>
          </table:table-cell>
          <table:table-cell office:value-type="string" table:style-name="ce26">
            <text:p>LIB</text:p>
          </table:table-cell>
          <table:table-cell table:number-columns-repeated="16374" table:style-name="ce26"/>
        </table:table-row>
        <table:table-row table:style-name="ro11">
          <table:table-cell table:style-name="ce7"/>
          <table:table-cell table:style-name="ce12"/>
          <table:table-cell table:number-columns-repeated="2" table:style-name="ce7"/>
          <table:table-cell table:number-columns-repeated="2" table:style-name="ce13"/>
          <table:table-cell table:style-name="ce12"/>
          <table:table-cell table:style-name="ce10"/>
          <table:table-cell table:style-name="ce33"/>
          <table:table-cell table:number-columns-repeated="16375" table:style-name="ce10"/>
        </table:table-row>
        <table:table-row table:style-name="ro12">
          <table:table-cell table:number-columns-spanned="4" table:number-rows-spanned="1" table:style-name="ce65"/>
          <table:covered-table-cell table:number-columns-repeated="3"/>
          <table:table-cell office:value-type="float" office:value="88200" table:formula="of:=SUM([.E13:.E30])" table:style-name="ce18">
            <text:p><text:s/>88,200<text:s/></text:p>
          </table:table-cell>
          <table:table-cell office:value-type="float" office:value="80000" table:formula="of:=SUM([.F13:.F30])" table:style-name="ce18">
            <text:p><text:s/>80,000<text:s/></text:p>
          </table:table-cell>
          <table:table-cell table:number-columns-repeated="2" table:style-name="ce19"/>
          <table:table-cell table:style-name="ce35"/>
          <table:table-cell table:number-columns-repeated="16375" table:style-name="ce19"/>
        </table:table-row>
        <table:table-row table:style-name="ro12">
          <table:table-cell table:number-columns-spanned="5" table:number-rows-spanned="1" table:style-name="ce66"/>
          <table:covered-table-cell table:number-columns-repeated="4"/>
          <table:table-cell table:style-name="ce18"/>
          <table:table-cell table:number-columns-repeated="2" table:style-name="ce19"/>
          <table:table-cell table:style-name="ce35"/>
          <table:table-cell table:number-columns-repeated="16375" table:style-name="ce19"/>
        </table:table-row>
        <table:table-row table:style-name="ro11">
          <table:table-cell table:number-columns-repeated="4" table:style-name="ce20"/>
          <table:table-cell table:number-columns-repeated="2" table:style-name="ce11"/>
          <table:table-cell table:style-name="ce4"/>
          <table:table-cell table:style-name="ce15"/>
          <table:table-cell table:style-name="ce33"/>
          <table:table-cell table:number-columns-repeated="16375" table:style-name="ce15"/>
        </table:table-row>
        <table:table-row table:style-name="ro13">
          <table:table-cell table:number-columns-repeated="4" table:style-name="ce36"/>
          <table:table-cell table:number-columns-repeated="2" table:style-name="ce37"/>
          <table:table-cell table:number-columns-repeated="16378" table:style-name="ce38"/>
        </table:table-row>
        <table:table-row table:style-name="ro11">
          <table:table-cell table:number-columns-repeated="4" table:style-name="ce36"/>
          <table:table-cell table:number-columns-repeated="2" table:style-name="ce37"/>
          <table:table-cell table:number-columns-repeated="16378" table:style-name="ce38"/>
        </table:table-row>
        <table:table-row table:style-name="ro2">
          <table:table-cell table:number-columns-spanned="4" table:number-rows-spanned="1" table:style-name="ce60"/>
          <table:covered-table-cell table:number-columns-repeated="3"/>
          <table:table-cell table:number-columns-spanned="3" table:number-rows-spanned="1" table:style-name="ce67"/>
          <table:covered-table-cell table:number-columns-repeated="2"/>
          <table:table-cell table:number-columns-repeated="16377" table:style-name="ce15"/>
        </table:table-row>
        <table:table-row table:number-rows-repeated="12" table:style-name="ro14">
          <table:table-cell table:number-columns-repeated="2" table:style-name="ce16"/>
          <table:table-cell table:number-columns-repeated="2" table:style-name="ce9"/>
          <table:table-cell table:number-columns-repeated="2" table:style-name="ce14"/>
          <table:table-cell table:style-name="ce16"/>
          <table:table-cell table:number-columns-repeated="16377" table:style-name="ce10"/>
        </table:table-row>
        <table:table-row table:number-rows-repeated="2310" table:style-name="ro14">
          <table:table-cell table:number-columns-repeated="2" table:style-name="ce16"/>
          <table:table-cell table:number-columns-repeated="2" table:style-name="ce9"/>
          <table:table-cell table:number-columns-repeated="2" table:style-name="ce14"/>
          <table:table-cell table:style-name="ce16"/>
          <table:table-cell table:number-columns-repeated="16377"/>
        </table:table-row>
        <table:table-row table:number-rows-repeated="1046218" table:style-name="ro15">
          <table:table-cell table:number-columns-repeated="16384"/>
        </table:table-row>
        <table:named-expressions>
          <table:named-range table:name="Print_Area" table:cell-range-address="list.$A$1:list.$G$36" table:base-cell-address="list.$A$1"/>
          <table:named-range table:name="Print_Titles" table:cell-range-address="list.$A$1:list.$XFD$12" table:base-cell-address="list.$A$1"/>
        </table:named-expressions>
      </table:table>
      <table:table table:name="登錄簿" table:style-name="ta2">
        <table:table-column table:style-name="co7" table:default-cell-style-name="ce47"/>
        <table:table-column table:style-name="co3" table:default-cell-style-name="ce1"/>
        <table:table-column table:style-name="co8" table:default-cell-style-name="ce44"/>
        <table:table-column table:style-name="co9" table:default-cell-style-name="ce1"/>
        <table:table-column table:style-name="co10" table:default-cell-style-name="ce1"/>
        <table:table-column table:style-name="co11" table:default-cell-style-name="ce45"/>
        <table:table-column table:style-name="co12" table:default-cell-style-name="ce1"/>
        <table:table-column table:style-name="co13" table:default-cell-style-name="ce46"/>
        <table:table-column table:style-name="co3" table:number-columns-repeated="16376" table:default-cell-style-name="ce1"/>
        <table:table-row table:style-name="ro16">
          <table:table-cell office:value-type="string" table:number-columns-spanned="8" table:number-rows-spanned="1" table:style-name="ce68">
            <text:p>115年(114學年度)宏國德霖科技大學薦購視聽資料清單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style-name="ce48">
            <text:p>NO</text:p>
          </table:table-cell>
          <table:table-cell office:value-type="string" table:style-name="ce49">
            <text:p>登錄號</text:p>
          </table:table-cell>
          <table:table-cell office:value-type="string" table:style-name="ce49">
            <text:p>題 <text:s text:c="5"/>名</text:p>
          </table:table-cell>
          <table:table-cell office:value-type="string" table:style-name="ce49">
            <text:p>出版者</text:p>
          </table:table-cell>
          <table:table-cell office:value-type="string" table:style-name="ce49">
            <text:p>出版年</text:p>
          </table:table-cell>
          <table:table-cell office:value-type="string" table:style-name="ce49">
            <text:p>索書號</text:p>
          </table:table-cell>
          <table:table-cell office:value-type="string" table:style-name="ce49">
            <text:p>片數</text:p>
          </table:table-cell>
          <table:table-cell office:value-type="string" table:style-name="ce50">
            <text:p>薦購單位</text:p>
          </table:table-cell>
          <table:table-cell table:number-columns-repeated="16376"/>
        </table:table-row>
        <table:table-row table:style-name="ro17">
          <table:table-cell office:value-type="float" office:value="1" table:style-name="ce51">
            <text:p>1</text:p>
          </table:table-cell>
          <table:table-cell office:value-type="string" table:style-name="ce52">
            <text:p>N006332</text:p>
          </table:table-cell>
          <table:table-cell office:value-type="string" table:style-name="ce53">
            <text:p>設計大師MAU = Mau : design the time of your life. eng</text:p>
          </table:table-cell>
          <table:table-cell office:value-type="string" table:style-name="ce52">
            <text:p>佳映娛樂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909.953 8647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室內設計系</text:p>
          </table:table-cell>
          <table:table-cell table:number-columns-repeated="16376"/>
        </table:table-row>
        <table:table-row table:style-name="ro17">
          <table:table-cell office:value-type="float" office:value="2" table:style-name="ce51">
            <text:p>2</text:p>
          </table:table-cell>
          <table:table-cell office:value-type="string" table:style-name="ce52">
            <text:p>N006333</text:p>
          </table:table-cell>
          <table:table-cell office:value-type="string" table:style-name="ce53">
            <text:p>蘇維埃巴士站 = Soviet bus stops. eng</text:p>
          </table:table-cell>
          <table:table-cell office:value-type="string" table:style-name="ce52">
            <text:p>輝洪</text:p>
          </table:table-cell>
          <table:table-cell office:value-type="string" table:style-name="ce52">
            <text:p>2024[民113]</text:p>
          </table:table-cell>
          <table:table-cell office:value-type="string" table:style-name="ce52">
            <text:p>VD 953.9 8867 2024</text:p>
          </table:table-cell>
          <table:table-cell office:value-type="float" office:value="1" table:style-name="ce52">
            <text:p>1</text:p>
          </table:table-cell>
          <table:table-cell office:value-type="string" table:style-name="ce55">
            <text:p>建築科</text:p>
          </table:table-cell>
          <table:table-cell table:number-columns-repeated="16376"/>
        </table:table-row>
        <table:table-row table:style-name="ro17">
          <table:table-cell office:value-type="float" office:value="3" table:style-name="ce51">
            <text:p>3</text:p>
          </table:table-cell>
          <table:table-cell office:value-type="string" table:style-name="ce52">
            <text:p>N006334</text:p>
          </table:table-cell>
          <table:table-cell office:value-type="string" table:style-name="ce53">
            <text:p>視覺與空間結合堆砌 建構城市樣貌 : 林書楷</text:p>
          </table:table-cell>
          <table:table-cell office:value-type="string" table:style-name="ce52">
            <text:p>輝洪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947 8852 2025</text:p>
          </table:table-cell>
          <table:table-cell office:value-type="float" office:value="1" table:style-name="ce52">
            <text:p>1</text:p>
          </table:table-cell>
          <table:table-cell office:value-type="string" table:style-name="ce55">
            <text:p>不動產經營系</text:p>
          </table:table-cell>
          <table:table-cell table:number-columns-repeated="16376" table:style-name="ce43"/>
        </table:table-row>
        <table:table-row table:style-name="ro17">
          <table:table-cell office:value-type="float" office:value="4" table:style-name="ce51">
            <text:p>4</text:p>
          </table:table-cell>
          <table:table-cell office:value-type="string" table:style-name="ce52">
            <text:p>N006335</text:p>
          </table:table-cell>
          <table:table-cell office:value-type="string" table:style-name="ce53">
            <text:p>加密貨幣的「錢」途 = Cryptocurrency's promise : the power of profit. eng</text:p>
          </table:table-cell>
          <table:table-cell office:value-type="string" table:style-name="ce52">
            <text:p>文采實業</text:p>
          </table:table-cell>
          <table:table-cell office:value-type="string" table:style-name="ce52">
            <text:p>2026[民115]</text:p>
          </table:table-cell>
          <table:table-cell office:value-type="string" table:style-name="ce52">
            <text:p>VD 563.146 8692 2026</text:p>
          </table:table-cell>
          <table:table-cell office:value-type="float" office:value="1" table:style-name="ce52">
            <text:p>1</text:p>
          </table:table-cell>
          <table:table-cell office:value-type="string" table:style-name="ce55">
            <text:p>企業管理系</text:p>
          </table:table-cell>
          <table:table-cell table:number-columns-repeated="16376" table:style-name="ce43"/>
        </table:table-row>
        <table:table-row table:style-name="ro17">
          <table:table-cell office:value-type="float" office:value="5" table:style-name="ce51">
            <text:p>5</text:p>
          </table:table-cell>
          <table:table-cell office:value-type="string" table:style-name="ce52">
            <text:p>N006336</text:p>
          </table:table-cell>
          <table:table-cell office:value-type="string" table:style-name="ce53">
            <text:p>新核能時代 = Nuclear now. eng</text:p>
          </table:table-cell>
          <table:table-cell office:value-type="string" table:style-name="ce52">
            <text:p>佳映娛樂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448.169 887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園藝系</text:p>
          </table:table-cell>
          <table:table-cell table:number-columns-repeated="16376"/>
        </table:table-row>
        <table:table-row table:style-name="ro17">
          <table:table-cell office:value-type="float" office:value="6" table:style-name="ce51">
            <text:p>6</text:p>
          </table:table-cell>
          <table:table-cell office:value-type="string" table:style-name="ce52">
            <text:p>N006337</text:p>
          </table:table-cell>
          <table:table-cell office:value-type="string" table:style-name="ce53">
            <text:p>機器進軍 : AI會對人類構成威脅嗎? = March of the machines : is AI a threat to mankind?. eng</text:p>
          </table:table-cell>
          <table:table-cell office:value-type="string" table:style-name="ce52">
            <text:p>宇勗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312.83 8359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機械工程系</text:p>
          </table:table-cell>
          <table:table-cell table:number-columns-repeated="16376"/>
        </table:table-row>
        <table:table-row table:style-name="ro17">
          <table:table-cell office:value-type="float" office:value="7" table:style-name="ce51">
            <text:p>7</text:p>
          </table:table-cell>
          <table:table-cell office:value-type="string" table:style-name="ce52">
            <text:p>N006338</text:p>
          </table:table-cell>
          <table:table-cell office:value-type="string" table:style-name="ce53">
            <text:p>智慧之光 : 科技的傳播</text:p>
          </table:table-cell>
          <table:table-cell office:value-type="string" table:style-name="ce52">
            <text:p>知樂文化</text:p>
          </table:table-cell>
          <table:table-cell office:value-type="string" table:style-name="ce52">
            <text:p>2017[民106]</text:p>
          </table:table-cell>
          <table:table-cell office:value-type="string" table:style-name="ce52">
            <text:p>VD 552.2 877:2 2017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電腦與通訊工程系</text:p>
          </table:table-cell>
          <table:table-cell table:number-columns-repeated="16376"/>
        </table:table-row>
        <table:table-row table:style-name="ro17">
          <table:table-cell office:value-type="float" office:value="8" table:style-name="ce51">
            <text:p>8</text:p>
          </table:table-cell>
          <table:table-cell office:value-type="string" table:style-name="ce52">
            <text:p>N006339</text:p>
          </table:table-cell>
          <table:table-cell office:value-type="string" table:style-name="ce53">
            <text:p>孩子們是手機的奴隸? = Can we live without our phones?. eng</text:p>
          </table:table-cell>
          <table:table-cell office:value-type="string" table:style-name="ce52">
            <text:p>百禾文化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176.87 8357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資訊工程系</text:p>
          </table:table-cell>
          <table:table-cell table:number-columns-repeated="16376"/>
        </table:table-row>
        <table:table-row table:style-name="ro17">
          <table:table-cell office:value-type="float" office:value="9" table:style-name="ce51">
            <text:p>9</text:p>
          </table:table-cell>
          <table:table-cell office:value-type="string" table:style-name="ce52">
            <text:p>N006340</text:p>
          </table:table-cell>
          <table:table-cell office:value-type="string" table:style-name="ce53">
            <text:p>手藝與人性 AI時代的新具象探索 : 羅展鵬</text:p>
          </table:table-cell>
          <table:table-cell office:value-type="string" table:style-name="ce52">
            <text:p>輝洪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947 8852-2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創意產品設計系</text:p>
          </table:table-cell>
          <table:table-cell table:number-columns-repeated="16376"/>
        </table:table-row>
        <table:table-row table:style-name="ro17">
          <table:table-cell office:value-type="float" office:value="10" table:style-name="ce51">
            <text:p>10</text:p>
          </table:table-cell>
          <table:table-cell office:value-type="string" table:style-name="ce52">
            <text:p>N006341</text:p>
          </table:table-cell>
          <table:table-cell office:value-type="string" table:style-name="ce53">
            <text:p>強震.災後啟示錄</text:p>
          </table:table-cell>
          <table:table-cell office:value-type="string" table:style-name="ce52">
            <text:p>輝洪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548.317 8454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土木工程系</text:p>
          </table:table-cell>
          <table:table-cell table:number-columns-repeated="16376"/>
        </table:table-row>
        <table:table-row table:style-name="ro17">
          <table:table-cell office:value-type="float" office:value="11" table:style-name="ce51">
            <text:p>11</text:p>
          </table:table-cell>
          <table:table-cell office:value-type="string" table:style-name="ce52">
            <text:p>N006342</text:p>
          </table:table-cell>
          <table:table-cell office:value-type="string" table:style-name="ce53">
            <text:p>小恐龍的漫畫宇宙 = Diplodocus. eng</text:p>
          </table:table-cell>
          <table:table-cell office:value-type="string" table:style-name="ce52">
            <text:p>原創娛樂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987.85 8375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應用英語系</text:p>
          </table:table-cell>
          <table:table-cell table:number-columns-repeated="16376"/>
        </table:table-row>
        <table:table-row table:style-name="ro17">
          <table:table-cell office:value-type="float" office:value="12" table:style-name="ce51">
            <text:p>12</text:p>
          </table:table-cell>
          <table:table-cell office:value-type="string" table:style-name="ce52">
            <text:p>N006343</text:p>
          </table:table-cell>
          <table:table-cell office:value-type="string" table:style-name="ce53">
            <text:p>食物設計 = Food &amp; design. eng</text:p>
          </table:table-cell>
          <table:table-cell office:value-type="string" table:style-name="ce52">
            <text:p>牽猴子</text:p>
          </table:table-cell>
          <table:table-cell office:value-type="string" table:style-name="ce52">
            <text:p>2024[民113]</text:p>
          </table:table-cell>
          <table:table-cell office:value-type="string" table:style-name="ce52">
            <text:p>VD 427.07 8495 2024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餐旅管理系</text:p>
          </table:table-cell>
          <table:table-cell table:number-columns-repeated="16376"/>
        </table:table-row>
        <table:table-row table:style-name="ro17">
          <table:table-cell office:value-type="float" office:value="13" table:style-name="ce51">
            <text:p>13</text:p>
          </table:table-cell>
          <table:table-cell office:value-type="string" table:style-name="ce52">
            <text:p>N006344</text:p>
          </table:table-cell>
          <table:table-cell office:value-type="string" table:style-name="ce53">
            <text:p>糧食與環保兼具的海藻 : 歐洲未來糧食的保障 = From the garden of the sea : seaweed farmers in Europe. eng</text:p>
          </table:table-cell>
          <table:table-cell office:value-type="string" table:style-name="ce52">
            <text:p>文采實業</text:p>
          </table:table-cell>
          <table:table-cell office:value-type="string" table:style-name="ce52">
            <text:p>2026[民115]</text:p>
          </table:table-cell>
          <table:table-cell office:value-type="string" table:style-name="ce52">
            <text:p>VD 379.2 8962 2026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餐飲廚藝系</text:p>
          </table:table-cell>
          <table:table-cell table:number-columns-repeated="16376"/>
        </table:table-row>
        <table:table-row table:style-name="ro17">
          <table:table-cell office:value-type="float" office:value="14" table:style-name="ce51">
            <text:p>14</text:p>
          </table:table-cell>
          <table:table-cell office:value-type="string" table:style-name="ce52">
            <text:p>N006345</text:p>
          </table:table-cell>
          <table:table-cell office:value-type="string" table:style-name="ce53">
            <text:p>過度捕撈 : 海洋的危急之秋 = Overfishing : our seas at the crossroads. eng</text:p>
          </table:table-cell>
          <table:table-cell office:value-type="string" table:style-name="ce52">
            <text:p>文采實業</text:p>
          </table:table-cell>
          <table:table-cell office:value-type="string" table:style-name="ce52">
            <text:p>2026[民115]</text:p>
          </table:table-cell>
          <table:table-cell office:value-type="string" table:style-name="ce52">
            <text:p>VD 367 865 2026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休閒事業管理系</text:p>
          </table:table-cell>
          <table:table-cell table:number-columns-repeated="16376"/>
        </table:table-row>
        <table:table-row table:style-name="ro17">
          <table:table-cell office:value-type="float" office:value="15" table:style-name="ce51">
            <text:p>15</text:p>
          </table:table-cell>
          <table:table-cell office:value-type="string" table:style-name="ce52">
            <text:p>N006346</text:p>
          </table:table-cell>
          <table:table-cell office:value-type="string" table:style-name="ce53">
            <text:p>黑箱日記 = Black box diaries. eng</text:p>
          </table:table-cell>
          <table:table-cell office:value-type="string" table:style-name="ce52">
            <text:p>天馬行空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548.544 8842-2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通識教育中心</text:p>
          </table:table-cell>
          <table:table-cell table:number-columns-repeated="16376"/>
        </table:table-row>
        <table:table-row table:style-name="ro17">
          <table:table-cell office:value-type="float" office:value="16" table:style-name="ce51">
            <text:p>16</text:p>
          </table:table-cell>
          <table:table-cell office:value-type="string" table:style-name="ce52">
            <text:p>N006347</text:p>
          </table:table-cell>
          <table:table-cell office:value-type="string" table:style-name="ce53">
            <text:p>花便當的記憶 = 花まんま. jpnPetals and memories. eng</text:p>
          </table:table-cell>
          <table:table-cell office:value-type="string" table:style-name="ce52">
            <text:p>天馬行空</text:p>
          </table:table-cell>
          <table:table-cell office:value-type="string" table:style-name="ce52">
            <text:p>2025[民114]</text:p>
          </table:table-cell>
          <table:table-cell office:value-type="string" table:style-name="ce52">
            <text:p>VD 987.83 8454:2 2025</text:p>
          </table:table-cell>
          <table:table-cell office:value-type="float" office:value="1" table:style-name="ce52">
            <text:p>1</text:p>
          </table:table-cell>
          <table:table-cell office:value-type="string" table:style-name="ce54">
            <text:p>圖書館<text:s/></text:p>
          </table:table-cell>
          <table:table-cell table:number-columns-repeated="16376"/>
        </table:table-row>
        <table:table-row table:style-name="ro17">
          <table:table-cell office:value-type="float" office:value="17" table:style-name="ce56">
            <text:p>17</text:p>
          </table:table-cell>
          <table:table-cell office:value-type="string" table:style-name="ce57">
            <text:p>N006348</text:p>
          </table:table-cell>
          <table:table-cell office:value-type="string" table:style-name="ce58">
            <text:p>神偷奶爸4 = Despicable me 4. eng</text:p>
          </table:table-cell>
          <table:table-cell office:value-type="string" table:style-name="ce57">
            <text:p>影傑</text:p>
          </table:table-cell>
          <table:table-cell office:value-type="string" table:style-name="ce57">
            <text:p>2024[民113]</text:p>
          </table:table-cell>
          <table:table-cell office:value-type="string" table:style-name="ce57">
            <text:p>VD 987.85 8455 2024</text:p>
          </table:table-cell>
          <table:table-cell office:value-type="float" office:value="1" table:style-name="ce57">
            <text:p>1</text:p>
          </table:table-cell>
          <table:table-cell office:value-type="string" table:style-name="ce59">
            <text:p>圖書館<text:s/></text:p>
          </table:table-cell>
          <table:table-cell table:number-columns-repeated="16376"/>
        </table:table-row>
        <table:table-row table:number-rows-repeated="1048557" table:style-name="ro15">
          <table:table-cell table:number-columns-repeated="16384"/>
        </table:table-row>
        <table:named-expressions>
          <table:named-range table:name="Print_Titles" table:cell-range-address="登錄簿.$A$1:登錄簿.$XFD$2" table:base-cell-address="登錄簿.$A$1"/>
        </table:named-expressions>
      </table:table>
      <table:table table:name="'file://Server/本機磁碟%20(d)/Documents%20and%20Settings/Administrator/Local%20Settings/Temporary%20Internet%20Files/OLK3/96年度/HH961137中山醫學大學96年度標案.xls'#發票明細" table:style-name="ta3">
        <table:table-source xlink:href="file://Server/本機磁碟%20(d)/Documents%20and%20Settings/Administrator/Local%20Settings/Temporary%20Internet%20Files/OLK3/96年度/HH961137中山醫學大學96年度標案.xls" table:table-name="發票明細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交貨清單" table:style-name="ta3">
        <table:table-source xlink:href="file://Server/本機磁碟%20(d)/Documents%20and%20Settings/Administrator/Local%20Settings/Temporary%20Internet%20Files/OLK3/96年度/HH961137中山醫學大學96年度標案.xls" table:table-name="交貨清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樂陽-1030" table:style-name="ta3">
        <table:table-source xlink:href="file://Server/本機磁碟%20(d)/Documents%20and%20Settings/Administrator/Local%20Settings/Temporary%20Internet%20Files/OLK3/96年度/HH961137中山醫學大學96年度標案.xls" table:table-name="樂陽-10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普傑-1030" table:style-name="ta3">
        <table:table-source xlink:href="file://Server/本機磁碟%20(d)/Documents%20and%20Settings/Administrator/Local%20Settings/Temporary%20Internet%20Files/OLK3/96年度/HH961137中山醫學大學96年度標案.xls" table:table-name="普傑-10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輝洪-議價後細項表" table:style-name="ta3">
        <table:table-source xlink:href="file://Server/本機磁碟%20(d)/Documents%20and%20Settings/Administrator/Local%20Settings/Temporary%20Internet%20Files/OLK3/96年度/HH961137中山醫學大學96年度標案.xls" table:table-name="輝洪-議價後細項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輝洪-議價後" table:style-name="ta3">
        <table:table-source xlink:href="file://Server/本機磁碟%20(d)/Documents%20and%20Settings/Administrator/Local%20Settings/Temporary%20Internet%20Files/OLK3/96年度/HH961137中山醫學大學96年度標案.xls" table:table-name="輝洪-議價後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輝洪-1030" table:style-name="ta3">
        <table:table-source xlink:href="file://Server/本機磁碟%20(d)/Documents%20and%20Settings/Administrator/Local%20Settings/Temporary%20Internet%20Files/OLK3/96年度/HH961137中山醫學大學96年度標案.xls" table:table-name="輝洪-10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訂貨單" table:style-name="ta3">
        <table:table-source xlink:href="file://Server/本機磁碟%20(d)/Documents%20and%20Settings/Administrator/Local%20Settings/Temporary%20Internet%20Files/OLK3/96年度/HH961137中山醫學大學96年度標案.xls" table:table-name="訂貨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修改成本1030" table:style-name="ta3">
        <table:table-source xlink:href="file://Server/本機磁碟%20(d)/Documents%20and%20Settings/Administrator/Local%20Settings/Temporary%20Internet%20Files/OLK3/96年度/HH961137中山醫學大學96年度標案.xls" table:table-name="V9603-修改成本10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修改成本" table:style-name="ta3">
        <table:table-source xlink:href="file://Server/本機磁碟%20(d)/Documents%20and%20Settings/Administrator/Local%20Settings/Temporary%20Internet%20Files/OLK3/96年度/HH961137中山醫學大學96年度標案.xls" table:table-name="V9603-修改成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修改版" table:style-name="ta3">
        <table:table-source xlink:href="file://Server/本機磁碟%20(d)/Documents%20and%20Settings/Administrator/Local%20Settings/Temporary%20Internet%20Files/OLK3/96年度/HH961137中山醫學大學96年度標案.xls" table:table-name="V9603-修改版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科技詢價單" table:style-name="ta3">
        <table:table-source xlink:href="file://Server/本機磁碟%20(d)/Documents%20and%20Settings/Administrator/Local%20Settings/Temporary%20Internet%20Files/OLK3/96年度/HH961137中山醫學大學96年度標案.xls" table:table-name="科技詢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估價單" table:style-name="ta3">
        <table:table-source xlink:href="file://Server/本機磁碟%20(d)/Documents%20and%20Settings/Administrator/Local%20Settings/Temporary%20Internet%20Files/OLK3/96年度/HH961137中山醫學大學96年度標案.xls" table:table-name="V9603-估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正確版_(成本)3" table:style-name="ta3">
        <table:table-source xlink:href="file://Server/本機磁碟%20(d)/Documents%20and%20Settings/Administrator/Local%20Settings/Temporary%20Internet%20Files/OLK3/96年度/HH961137中山醫學大學96年度標案.xls" table:table-name="V9603-正確版_(成本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_-原清單_3" table:style-name="ta3">
        <table:table-source xlink:href="file://Server/本機磁碟%20(d)/Documents%20and%20Settings/Administrator/Local%20Settings/Temporary%20Internet%20Files/OLK3/96年度/HH961137中山醫學大學96年度標案.xls" table:table-name="V9603_-原清單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估價單" table:style-name="ta3">
        <table:table-source xlink:href="file://Server/本機磁碟%20(d)/Documents%20and%20Settings/Administrator/Local%20Settings/Temporary%20Internet%20Files/OLK3/96年度/HH961137中山醫學大學96年度標案.xls" table:table-name="估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正確版_(成本)" table:style-name="ta3">
        <table:table-source xlink:href="file://Server/本機磁碟%20(d)/Documents%20and%20Settings/Administrator/Local%20Settings/Temporary%20Internet%20Files/OLK3/96年度/HH961137中山醫學大學96年度標案.xls" table:table-name="V9603-正確版_(成本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_-原清單_" table:style-name="ta3">
        <table:table-source xlink:href="file://Server/本機磁碟%20(d)/Documents%20and%20Settings/Administrator/Local%20Settings/Temporary%20Internet%20Files/OLK3/96年度/HH961137中山醫學大學96年度標案.xls" table:table-name="V9603_-原清單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正確版_(成本)1" table:style-name="ta3">
        <table:table-source xlink:href="file://Server/本機磁碟%20(d)/Documents%20and%20Settings/Administrator/Local%20Settings/Temporary%20Internet%20Files/OLK3/96年度/HH961137中山醫學大學96年度標案.xls" table:table-name="V9603-正確版_(成本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_-原清單_1" table:style-name="ta3">
        <table:table-source xlink:href="file://Server/本機磁碟%20(d)/Documents%20and%20Settings/Administrator/Local%20Settings/Temporary%20Internet%20Files/OLK3/96年度/HH961137中山醫學大學96年度標案.xls" table:table-name="V9603_-原清單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-正確版_(成本)2" table:style-name="ta3">
        <table:table-source xlink:href="file://Server/本機磁碟%20(d)/Documents%20and%20Settings/Administrator/Local%20Settings/Temporary%20Internet%20Files/OLK3/96年度/HH961137中山醫學大學96年度標案.xls" table:table-name="V9603-正確版_(成本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Server/本機磁碟%20(d)/Documents%20and%20Settings/Administrator/Local%20Settings/Temporary%20Internet%20Files/OLK3/96年度/HH961137中山醫學大學96年度標案.xls'#V9603_-原清單_2" table:style-name="ta3">
        <table:table-source xlink:href="file://Server/本機磁碟%20(d)/Documents%20and%20Settings/Administrator/Local%20Settings/Temporary%20Internet%20Files/OLK3/96年度/HH961137中山醫學大學96年度標案.xls" table:table-name="V9603_-原清單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890" table:style-name="ta3">
        <table:table-source xlink:href="file:///E:/My%20Documents/0圖書館&amp;專案團購/0學校/1大學院校/01中山大學/99年/台中教育大學HOMEWORK/教育大學中信標估價單範本.xls" table:table-name="G2890" table:mode="copy-results-only"/>
        <table:table-column/>
        <table:table-row>
          <table:table-cell/>
          <table:table-cell office:value-type="string" office:string-value="BNO"/>
          <table:table-cell office:value-type="string" office:string-value="SLIP"/>
          <table:table-cell office:value-type="string" office:string-value="NAME"/>
          <table:table-cell office:value-type="string" office:string-value="AUTH"/>
          <table:table-cell office:value-type="string" office:string-value="ISBN"/>
          <table:table-cell office:value-type="string" office:string-value="CIPNO"/>
          <table:table-cell office:value-type="string" office:string-value="VNDSN"/>
          <table:table-cell office:value-type="string" office:string-value="PRIC"/>
          <table:table-cell office:value-type="string" office:string-value="QTY"/>
          <table:table-cell office:value-type="string" office:string-value="DISC"/>
          <table:table-cell office:value-type="string" office:string-value="AMT"/>
          <table:table-cell office:value-type="string" office:string-value="PYEAR"/>
          <table:table-cell office:value-type="string" office:string-value="RMKNO"/>
          <table:table-cell table:number-columns-repeated="16370"/>
        </table:table-row>
        <table:table-row>
          <table:table-cell/>
          <table:table-cell office:value-type="string" office:string-value="106700095"/>
          <table:table-cell office:value-type="string" office:string-value="G002890"/>
          <table:table-cell office:value-type="string" office:string-value="小故事大商道"/>
          <table:table-cell office:value-type="string" office:string-value="志達"/>
          <table:table-cell office:value-type="string" office:string-value="9861671374"/>
          <table:table-cell/>
          <table:table-cell office:value-type="string" office:string-value="智典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19700825"/>
          <table:table-cell office:value-type="string" office:string-value="G002890"/>
          <table:table-cell office:value-type="string" office:string-value="態度：音樂創作世代「態度」計畫"/>
          <table:table-cell office:value-type="string" office:string-value="鄭嘉揚/張智舜"/>
          <table:table-cell office:value-type="string" office:string-value="9867636430"/>
          <table:table-cell/>
          <table:table-cell office:value-type="string" office:string-value="東觀"/>
          <table:table-cell office:value-type="float" office:value="380"/>
          <table:table-cell office:value-type="float" office:value="1"/>
          <table:table-cell office:value-type="float" office:value="77"/>
          <table:table-cell office:value-type="float" office:value="293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42343493"/>
          <table:table-cell office:value-type="string" office:string-value="G002890"/>
          <table:table-cell office:value-type="string" office:string-value="1776 美國的誕生"/>
          <table:table-cell office:value-type="string" office:string-value="黃中憲譯"/>
          <table:table-cell office:value-type="string" office:string-value="957134494X"/>
          <table:table-cell/>
          <table:table-cell office:value-type="string" office:string-value="時報文化"/>
          <table:table-cell office:value-type="float" office:value="360"/>
          <table:table-cell office:value-type="float" office:value="1"/>
          <table:table-cell office:value-type="float" office:value="77"/>
          <table:table-cell office:value-type="float" office:value="277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42343509"/>
          <table:table-cell office:value-type="string" office:string-value="G002890"/>
          <table:table-cell office:value-type="string" office:string-value="生命咖啡館"/>
          <table:table-cell office:value-type="string" office:string-value="朱衣譯"/>
          <table:table-cell office:value-type="string" office:string-value="9571344966"/>
          <table:table-cell/>
          <table:table-cell office:value-type="string" office:string-value="時報文化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42343516"/>
          <table:table-cell office:value-type="string" office:string-value="G002890"/>
          <table:table-cell office:value-type="string" office:string-value="達文西密碼電影珍藏版"/>
          <table:table-cell office:value-type="string" office:string-value="宋瑛堂等譯"/>
          <table:table-cell office:value-type="string" office:string-value="9571344893"/>
          <table:table-cell/>
          <table:table-cell office:value-type="string" office:string-value="時報文化"/>
          <table:table-cell office:value-type="float" office:value="450"/>
          <table:table-cell office:value-type="float" office:value="1"/>
          <table:table-cell office:value-type="float" office:value="77"/>
          <table:table-cell office:value-type="float" office:value="347"/>
          <table:table-cell office:value-type="string" office:string-value="95"/>
          <table:table-cell table:number-columns-repeated="16371"/>
        </table:table-row>
        <table:table-row>
          <table:table-cell/>
          <table:table-cell office:value-type="string" office:string-value="722701841"/>
          <table:table-cell office:value-type="string" office:string-value="G002890"/>
          <table:table-cell office:value-type="string" office:string-value="我要去英國SHOPPING"/>
          <table:table-cell office:value-type="string" office:string-value="許芷維"/>
          <table:table-cell office:value-type="string" office:string-value="9867101227"/>
          <table:table-cell/>
          <table:table-cell office:value-type="string" office:string-value="高談文化"/>
          <table:table-cell office:value-type="float" office:value="280"/>
          <table:table-cell office:value-type="float" office:value="1"/>
          <table:table-cell office:value-type="float" office:value="77"/>
          <table:table-cell office:value-type="float" office:value="216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48301362"/>
          <table:table-cell office:value-type="string" office:string-value="G002890"/>
          <table:table-cell office:value-type="string" office:string-value="健康低碳飲食法"/>
          <table:table-cell office:value-type="string" office:string-value="黃晴慧等譯"/>
          <table:table-cell office:value-type="string" office:string-value="986771833X"/>
          <table:table-cell/>
          <table:table-cell office:value-type="string" office:string-value="滾石文化"/>
          <table:table-cell office:value-type="float" office:value="490"/>
          <table:table-cell office:value-type="float" office:value="1"/>
          <table:table-cell office:value-type="float" office:value="77"/>
          <table:table-cell office:value-type="float" office:value="377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79901225"/>
          <table:table-cell office:value-type="string" office:string-value="G002890"/>
          <table:table-cell office:value-type="string" office:string-value="健康花園"/>
          <table:table-cell office:value-type="string" office:string-value="魯宓譯"/>
          <table:table-cell office:value-type="string" office:string-value="9867574737"/>
          <table:table-cell/>
          <table:table-cell office:value-type="string" office:string-value="心靈工坊"/>
          <table:table-cell office:value-type="float" office:value="240"/>
          <table:table-cell office:value-type="float" office:value="1"/>
          <table:table-cell office:value-type="float" office:value="77"/>
          <table:table-cell office:value-type="float" office:value="185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79901232"/>
          <table:table-cell office:value-type="string" office:string-value="G002890"/>
          <table:table-cell office:value-type="string" office:string-value="台灣巫宗教的心靈療遇"/>
          <table:table-cell office:value-type="string" office:string-value="余德慧等"/>
          <table:table-cell office:value-type="string" office:string-value="9867574753"/>
          <table:table-cell/>
          <table:table-cell office:value-type="string" office:string-value="心靈工坊"/>
          <table:table-cell office:value-type="float" office:value="280"/>
          <table:table-cell office:value-type="float" office:value="1"/>
          <table:table-cell office:value-type="float" office:value="77"/>
          <table:table-cell office:value-type="float" office:value="216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79901249"/>
          <table:table-cell office:value-type="string" office:string-value="G002890"/>
          <table:table-cell office:value-type="string" office:string-value="臨終心理與陪伴研究"/>
          <table:table-cell office:value-type="string" office:string-value="余德慧等"/>
          <table:table-cell office:value-type="string" office:string-value="9867574745"/>
          <table:table-cell/>
          <table:table-cell office:value-type="string" office:string-value="心靈工坊"/>
          <table:table-cell office:value-type="float" office:value="400"/>
          <table:table-cell office:value-type="float" office:value="1"/>
          <table:table-cell office:value-type="float" office:value="77"/>
          <table:table-cell office:value-type="float" office:value="308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59002609"/>
          <table:table-cell office:value-type="string" office:string-value="G002890"/>
          <table:table-cell office:value-type="string" office:string-value="金菇抗癌"/>
          <table:table-cell office:value-type="string" office:string-value="陳啟楨編"/>
          <table:table-cell office:value-type="string" office:string-value="9867596609"/>
          <table:table-cell/>
          <table:table-cell office:value-type="string" office:string-value="元氣齋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62106417"/>
          <table:table-cell office:value-type="string" office:string-value="G002890"/>
          <table:table-cell office:value-type="string" office:string-value="希臘尋寶記"/>
          <table:table-cell office:value-type="string" office:string-value="徐月珠 譯"/>
          <table:table-cell office:value-type="string" office:string-value="9867137752"/>
          <table:table-cell/>
          <table:table-cell office:value-type="string" office:string-value="三采文化"/>
          <table:table-cell office:value-type="float" office:value="280"/>
          <table:table-cell office:value-type="float" office:value="1"/>
          <table:table-cell office:value-type="float" office:value="77"/>
          <table:table-cell office:value-type="float" office:value="216"/>
          <table:table-cell table:number-columns-repeated="16372"/>
        </table:table-row>
        <table:table-row>
          <table:table-cell/>
          <table:table-cell office:value-type="string" office:string-value="779101762"/>
          <table:table-cell office:value-type="string" office:string-value="G002890"/>
          <table:table-cell office:value-type="string" office:string-value="被當作鬼的人"/>
          <table:table-cell office:value-type="string" office:string-value="李傻傻"/>
          <table:table-cell office:value-type="string" office:string-value="986728254X"/>
          <table:table-cell/>
          <table:table-cell office:value-type="string" office:string-value="寶瓶文化"/>
          <table:table-cell office:value-type="float" office:value="250"/>
          <table:table-cell office:value-type="float" office:value="1"/>
          <table:table-cell office:value-type="float" office:value="77"/>
          <table:table-cell office:value-type="float" office:value="193"/>
          <table:table-cell table:number-columns-repeated="16372"/>
        </table:table-row>
        <table:table-row>
          <table:table-cell/>
          <table:table-cell office:value-type="string" office:string-value="079409124"/>
          <table:table-cell office:value-type="string" office:string-value="G002890"/>
          <table:table-cell office:value-type="string" office:string-value="因為玫瑰--當代愛情散文選"/>
          <table:table-cell office:value-type="string" office:string-value="鍾怡雯"/>
          <table:table-cell office:value-type="string" office:string-value="9575226275"/>
          <table:table-cell/>
          <table:table-cell office:value-type="string" office:string-value="聯合文學"/>
          <table:table-cell office:value-type="float" office:value="240"/>
          <table:table-cell office:value-type="float" office:value="1"/>
          <table:table-cell office:value-type="float" office:value="77"/>
          <table:table-cell office:value-type="float" office:value="185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79409117"/>
          <table:table-cell office:value-type="string" office:string-value="G002890"/>
          <table:table-cell office:value-type="string" office:string-value="為了測量愛--當代愛情詩選"/>
          <table:table-cell office:value-type="string" office:string-value="陳義芝"/>
          <table:table-cell office:value-type="string" office:string-value="9575226267"/>
          <table:table-cell/>
          <table:table-cell office:value-type="string" office:string-value="聯合文學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52908804"/>
          <table:table-cell office:value-type="string" office:string-value="G002890"/>
          <table:table-cell office:value-type="string" office:string-value="卓越大學，一流校長-MIT校長邁向"/>
          <table:table-cell office:value-type="string" office:string-value="李淑珺 譯"/>
          <table:table-cell office:value-type="string" office:string-value="9576936632"/>
          <table:table-cell/>
          <table:table-cell office:value-type="string" office:string-value="張老師"/>
          <table:table-cell office:value-type="float" office:value="320"/>
          <table:table-cell office:value-type="float" office:value="1"/>
          <table:table-cell office:value-type="float" office:value="77"/>
          <table:table-cell office:value-type="float" office:value="246"/>
          <table:table-cell table:number-columns-repeated="16372"/>
        </table:table-row>
        <table:table-row>
          <table:table-cell/>
          <table:table-cell office:value-type="string" office:string-value="079409100"/>
          <table:table-cell office:value-type="string" office:string-value="G002890"/>
          <table:table-cell office:value-type="string" office:string-value="優游意象世界"/>
          <table:table-cell office:value-type="string" office:string-value="蕭蕭"/>
          <table:table-cell office:value-type="string" office:string-value="9575226186"/>
          <table:table-cell/>
          <table:table-cell office:value-type="string" office:string-value="聯合文學"/>
          <table:table-cell office:value-type="float" office:value="260"/>
          <table:table-cell office:value-type="float" office:value="1"/>
          <table:table-cell office:value-type="float" office:value="77"/>
          <table:table-cell office:value-type="float" office:value="200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79409094"/>
          <table:table-cell office:value-type="string" office:string-value="G002890"/>
          <table:table-cell office:value-type="string" office:string-value="揮動想像翅膀-一本專為國中生"/>
          <table:table-cell office:value-type="string" office:string-value="蕭蕭"/>
          <table:table-cell office:value-type="string" office:string-value="9575226178"/>
          <table:table-cell/>
          <table:table-cell office:value-type="string" office:string-value="聯合文學"/>
          <table:table-cell office:value-type="float" office:value="250"/>
          <table:table-cell office:value-type="float" office:value="1"/>
          <table:table-cell office:value-type="float" office:value="77"/>
          <table:table-cell office:value-type="float" office:value="193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68703825"/>
          <table:table-cell office:value-type="string" office:string-value="G002890"/>
          <table:table-cell office:value-type="string" office:string-value="小紙船看海"/>
          <table:table-cell office:value-type="string" office:string-value="林良"/>
          <table:table-cell office:value-type="string" office:string-value="9868227615"/>
          <table:table-cell/>
          <table:table-cell office:value-type="string" office:string-value="民生報叢"/>
          <table:table-cell office:value-type="float" office:value="260"/>
          <table:table-cell office:value-type="float" office:value="1"/>
          <table:table-cell office:value-type="float" office:value="77"/>
          <table:table-cell office:value-type="float" office:value="200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68703818"/>
          <table:table-cell office:value-type="string" office:string-value="G002890"/>
          <table:table-cell office:value-type="string" office:string-value="文字拼圖"/>
          <table:table-cell office:value-type="string" office:string-value="馬景賢"/>
          <table:table-cell office:value-type="string" office:string-value="986822764X"/>
          <table:table-cell/>
          <table:table-cell office:value-type="string" office:string-value="民生報叢"/>
          <table:table-cell office:value-type="float" office:value="250"/>
          <table:table-cell office:value-type="float" office:value="1"/>
          <table:table-cell office:value-type="float" office:value="77"/>
          <table:table-cell office:value-type="float" office:value="193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68703832"/>
          <table:table-cell office:value-type="string" office:string-value="G002890"/>
          <table:table-cell office:value-type="string" office:string-value="小動物兒歌集"/>
          <table:table-cell office:value-type="string" office:string-value="林良"/>
          <table:table-cell office:value-type="string" office:string-value="9868227623"/>
          <table:table-cell/>
          <table:table-cell office:value-type="string" office:string-value="民生報叢"/>
          <table:table-cell office:value-type="float" office:value="260"/>
          <table:table-cell office:value-type="float" office:value="1"/>
          <table:table-cell office:value-type="float" office:value="77"/>
          <table:table-cell office:value-type="float" office:value="200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77900121"/>
          <table:table-cell office:value-type="string" office:string-value="G002890"/>
          <table:table-cell office:value-type="string" office:string-value="情畫未了"/>
          <table:table-cell office:value-type="string" office:string-value="劉振夏"/>
          <table:table-cell office:value-type="string" office:string-value="9868237106"/>
          <table:table-cell/>
          <table:table-cell office:value-type="string" office:string-value="秋海棠"/>
          <table:table-cell office:value-type="float" office:value="450"/>
          <table:table-cell office:value-type="float" office:value="1"/>
          <table:table-cell office:value-type="float" office:value="77"/>
          <table:table-cell office:value-type="float" office:value="347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15511027"/>
          <table:table-cell office:value-type="string" office:string-value="G002890"/>
          <table:table-cell office:value-type="string" office:string-value="人生以快樂為目的：愛情以互惠為原則(雙學位版)"/>
          <table:table-cell office:value-type="string" office:string-value="吳淡如"/>
          <table:table-cell office:value-type="string" office:string-value="9861750207"/>
          <table:table-cell/>
          <table:table-cell office:value-type="string" office:string-value="方智出版"/>
          <table:table-cell office:value-type="float" office:value="230"/>
          <table:table-cell office:value-type="float" office:value="1"/>
          <table:table-cell office:value-type="float" office:value="77"/>
          <table:table-cell office:value-type="float" office:value="177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761402198"/>
          <table:table-cell office:value-type="string" office:string-value="G002890"/>
          <table:table-cell office:value-type="string" office:string-value="海野和男的昆蟲小宇宙"/>
          <table:table-cell office:value-type="string" office:string-value="海野和男"/>
          <table:table-cell office:value-type="string" office:string-value="9861360956"/>
          <table:table-cell/>
          <table:table-cell office:value-type="string" office:string-value="如何"/>
          <table:table-cell office:value-type="float" office:value="299"/>
          <table:table-cell office:value-type="float" office:value="1"/>
          <table:table-cell office:value-type="float" office:value="77"/>
          <table:table-cell office:value-type="float" office:value="230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14500529"/>
          <table:table-cell office:value-type="string" office:string-value="G002890"/>
          <table:table-cell office:value-type="string" office:string-value="你沒有理由不理賠"/>
          <table:table-cell office:value-type="string" office:string-value="王唯"/>
          <table:table-cell office:value-type="string" office:string-value="9861276750"/>
          <table:table-cell/>
          <table:table-cell office:value-type="string" office:string-value="創見文化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14500512"/>
          <table:table-cell office:value-type="string" office:string-value="G002890"/>
          <table:table-cell office:value-type="string" office:string-value="會說，才有競爭力"/>
          <table:table-cell office:value-type="string" office:string-value="李旭編"/>
          <table:table-cell office:value-type="string" office:string-value="9861276734"/>
          <table:table-cell/>
          <table:table-cell office:value-type="string" office:string-value="創見文化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42000282"/>
          <table:table-cell office:value-type="string" office:string-value="G002890"/>
          <table:table-cell office:value-type="string" office:string-value="K單字–基礎篇(附1CD)"/>
          <table:table-cell office:value-type="string" office:string-value="張耀飛"/>
          <table:table-cell office:value-type="string" office:string-value="986698401X"/>
          <table:table-cell/>
          <table:table-cell office:value-type="string" office:string-value="鴻漸文化"/>
          <table:table-cell office:value-type="float" office:value="139"/>
          <table:table-cell office:value-type="float" office:value="1"/>
          <table:table-cell office:value-type="float" office:value="77"/>
          <table:table-cell office:value-type="float" office:value="107"/>
          <table:table-cell office:value-type="string" office:string-value="95"/>
          <table:table-cell table:number-columns-repeated="16371"/>
        </table:table-row>
        <table:table-row>
          <table:table-cell/>
          <table:table-cell office:value-type="string" office:string-value="838401307"/>
          <table:table-cell office:value-type="string" office:string-value="G002890"/>
          <table:table-cell office:value-type="string" office:string-value="寫好英文履歷的六大技巧"/>
          <table:table-cell office:value-type="string" office:string-value="鄭歡等編"/>
          <table:table-cell office:value-type="string" office:string-value="9867348850"/>
          <table:table-cell/>
          <table:table-cell office:value-type="string" office:string-value="中經社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8"/>
          <table:table-cell table:number-columns-repeated="16371"/>
        </table:table-row>
        <table:table-row>
          <table:table-cell/>
          <table:table-cell office:value-type="string" office:string-value="814100187"/>
          <table:table-cell office:value-type="string" office:string-value="G002890"/>
          <table:table-cell office:value-type="string" office:string-value="似義詞辭典(基礎級)(精裝)"/>
          <table:table-cell office:value-type="string" office:string-value="廖惠玲編"/>
          <table:table-cell office:value-type="string" office:string-value="9861276637"/>
          <table:table-cell/>
          <table:table-cell office:value-type="string" office:string-value="三遠文化"/>
          <table:table-cell office:value-type="float" office:value="380"/>
          <table:table-cell office:value-type="float" office:value="1"/>
          <table:table-cell office:value-type="float" office:value="80"/>
          <table:table-cell office:value-type="float" office:value="30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62708975"/>
          <table:table-cell office:value-type="string" office:string-value="G002890"/>
          <table:table-cell office:value-type="string" office:string-value="我的美食異想世界"/>
          <table:table-cell office:value-type="string" office:string-value="鄭華娟"/>
          <table:table-cell office:value-type="string" office:string-value="9861331565"/>
          <table:table-cell/>
          <table:table-cell office:value-type="string" office:string-value="圓神出版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38401314"/>
          <table:table-cell office:value-type="string" office:string-value="G002890"/>
          <table:table-cell office:value-type="string" office:string-value="99個觀念讓工作無往不利"/>
          <table:table-cell office:value-type="string" office:string-value="何建平編"/>
          <table:table-cell office:value-type="string" office:string-value="9867348842"/>
          <table:table-cell/>
          <table:table-cell office:value-type="string" office:string-value="中經社"/>
          <table:table-cell office:value-type="float" office:value="180"/>
          <table:table-cell office:value-type="float" office:value="1"/>
          <table:table-cell office:value-type="float" office:value="77"/>
          <table:table-cell office:value-type="float" office:value="139"/>
          <table:table-cell office:value-type="string" office:string-value="9508"/>
          <table:table-cell table:number-columns-repeated="16371"/>
        </table:table-row>
        <table:table-row>
          <table:table-cell/>
          <table:table-cell office:value-type="string" office:string-value="722701865"/>
          <table:table-cell office:value-type="string" office:string-value="G002890"/>
          <table:table-cell office:value-type="string" office:string-value="我的道德課本"/>
          <table:table-cell office:value-type="string" office:string-value="郝勇編"/>
          <table:table-cell office:value-type="string" office:string-value="9867101243"/>
          <table:table-cell/>
          <table:table-cell office:value-type="string" office:string-value="高談文化"/>
          <table:table-cell office:value-type="float" office:value="320"/>
          <table:table-cell office:value-type="float" office:value="1"/>
          <table:table-cell office:value-type="float" office:value="77"/>
          <table:table-cell office:value-type="float" office:value="246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22701872"/>
          <table:table-cell office:value-type="string" office:string-value="G002890"/>
          <table:table-cell office:value-type="string" office:string-value="北極烏鴉的故事"/>
          <table:table-cell office:value-type="string" office:string-value="C.W.尼可"/>
          <table:table-cell office:value-type="string" office:string-value="9867101200"/>
          <table:table-cell/>
          <table:table-cell office:value-type="string" office:string-value="高談文化"/>
          <table:table-cell office:value-type="float" office:value="360"/>
          <table:table-cell office:value-type="float" office:value="1"/>
          <table:table-cell office:value-type="float" office:value="77"/>
          <table:table-cell office:value-type="float" office:value="277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17604260"/>
          <table:table-cell office:value-type="string" office:string-value="G002890"/>
          <table:table-cell office:value-type="string" office:string-value="媒體教育：素養學習與現代文化"/>
          <table:table-cell office:value-type="string" office:string-value="大衛.白金漢"/>
          <table:table-cell office:value-type="string" office:string-value="9577322506"/>
          <table:table-cell/>
          <table:table-cell office:value-type="string" office:string-value="巨流圖書"/>
          <table:table-cell office:value-type="float" office:value="350"/>
          <table:table-cell office:value-type="float" office:value="1"/>
          <table:table-cell office:value-type="float" office:value="80"/>
          <table:table-cell office:value-type="float" office:value="280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706300626"/>
          <table:table-cell office:value-type="string" office:string-value="G002890"/>
          <table:table-cell office:value-type="string" office:string-value="質性研究的越界：文化現象的分析"/>
          <table:table-cell office:value-type="string" office:string-value="周平等編"/>
          <table:table-cell office:value-type="string" office:string-value="9578210531"/>
          <table:table-cell/>
          <table:table-cell office:value-type="string" office:string-value="南華大學"/>
          <table:table-cell office:value-type="float" office:value="300"/>
          <table:table-cell office:value-type="float" office:value="1"/>
          <table:table-cell office:value-type="float" office:value="80"/>
          <table:table-cell office:value-type="float" office:value="240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744901038"/>
          <table:table-cell office:value-type="string" office:string-value="G002890"/>
          <table:table-cell office:value-type="string" office:string-value="課程教學的本土化與全球化"/>
          <table:table-cell office:value-type="string" office:string-value="中華民國課程與教育學會"/>
          <table:table-cell office:value-type="string" office:string-value="9575558073"/>
          <table:table-cell/>
          <table:table-cell office:value-type="string" office:string-value="高雄復文(麗文)"/>
          <table:table-cell office:value-type="float" office:value="300"/>
          <table:table-cell office:value-type="float" office:value="1"/>
          <table:table-cell office:value-type="float" office:value="80"/>
          <table:table-cell office:value-type="float" office:value="240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017604253"/>
          <table:table-cell office:value-type="string" office:string-value="G002890"/>
          <table:table-cell office:value-type="string" office:string-value="生命如河流–新.馬.泰16位女性生命的故事"/>
          <table:table-cell office:value-type="string" office:string-value="邱依虹編"/>
          <table:table-cell office:value-type="string" office:string-value="9577322514"/>
          <table:table-cell/>
          <table:table-cell office:value-type="string" office:string-value="巨流圖書"/>
          <table:table-cell office:value-type="float" office:value="480"/>
          <table:table-cell office:value-type="float" office:value="1"/>
          <table:table-cell office:value-type="float" office:value="80"/>
          <table:table-cell office:value-type="float" office:value="384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844200208"/>
          <table:table-cell office:value-type="string" office:string-value="G002890"/>
          <table:table-cell office:value-type="string" office:string-value="宗教學英文(附CD)"/>
          <table:table-cell office:value-type="string" office:string-value="黃淑英等譯"/>
          <table:table-cell office:value-type="string" office:string-value="9868136776"/>
          <table:table-cell/>
          <table:table-cell office:value-type="string" office:string-value="簡單出版"/>
          <table:table-cell office:value-type="float" office:value="250"/>
          <table:table-cell office:value-type="float" office:value="1"/>
          <table:table-cell office:value-type="float" office:value="77"/>
          <table:table-cell office:value-type="float" office:value="193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34004142"/>
          <table:table-cell office:value-type="string" office:string-value="G002890"/>
          <table:table-cell office:value-type="string" office:string-value="女人用「找」，去發現幸福"/>
          <table:table-cell office:value-type="string" office:string-value="法蘭小卡"/>
          <table:table-cell office:value-type="string" office:string-value="9570491752"/>
          <table:table-cell/>
          <table:table-cell office:value-type="string" office:string-value="知青頻道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42508229"/>
          <table:table-cell office:value-type="string" office:string-value="G002890"/>
          <table:table-cell office:value-type="string" office:string-value="新編譯藝譚"/>
          <table:table-cell office:value-type="string" office:string-value="黃邦傑"/>
          <table:table-cell office:value-type="string" office:string-value="9574451429"/>
          <table:table-cell/>
          <table:table-cell office:value-type="string" office:string-value="書林出版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6"/>
          <table:table-cell table:number-columns-repeated="16371"/>
        </table:table-row>
        <table:table-row>
          <table:table-cell/>
          <table:table-cell office:value-type="string" office:string-value="537805369"/>
          <table:table-cell office:value-type="string" office:string-value="G002890"/>
          <table:table-cell office:value-type="string" office:string-value="做一個水水的女人"/>
          <table:table-cell office:value-type="string" office:string-value="張麗君"/>
          <table:table-cell office:value-type="string" office:string-value="9576595592"/>
          <table:table-cell/>
          <table:table-cell office:value-type="string" office:string-value="宇河"/>
          <table:table-cell office:value-type="float" office:value="200"/>
          <table:table-cell office:value-type="float" office:value="1"/>
          <table:table-cell office:value-type="float" office:value="77"/>
          <table:table-cell office:value-type="float" office:value="154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724702167"/>
          <table:table-cell office:value-type="string" office:string-value="G002890"/>
          <table:table-cell office:value-type="string" office:string-value="在漫長的旅途中"/>
          <table:table-cell office:value-type="string" office:string-value="星野道夫"/>
          <table:table-cell office:value-type="string" office:string-value="9861340610"/>
          <table:table-cell/>
          <table:table-cell office:value-type="string" office:string-value="先覺"/>
          <table:table-cell office:value-type="float" office:value="280"/>
          <table:table-cell office:value-type="float" office:value="1"/>
          <table:table-cell office:value-type="float" office:value="77"/>
          <table:table-cell office:value-type="float" office:value="216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15511034"/>
          <table:table-cell office:value-type="string" office:string-value="G002890"/>
          <table:table-cell office:value-type="string" office:string-value="盲點力：看不見，最關鍵"/>
          <table:table-cell office:value-type="string" office:string-value="多湖輝"/>
          <table:table-cell office:value-type="string" office:string-value="9861750215"/>
          <table:table-cell/>
          <table:table-cell office:value-type="string" office:string-value="方智出版"/>
          <table:table-cell office:value-type="float" office:value="210"/>
          <table:table-cell office:value-type="float" office:value="1"/>
          <table:table-cell office:value-type="float" office:value="77"/>
          <table:table-cell office:value-type="float" office:value="162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82800130"/>
          <table:table-cell office:value-type="string" office:string-value="G002890"/>
          <table:table-cell office:value-type="string" office:string-value="XXX，算你狠：學校不會教你的「人吃人」生存法則"/>
          <table:table-cell office:value-type="string" office:string-value="張璞等"/>
          <table:table-cell office:value-type="string" office:string-value="9868195365"/>
          <table:table-cell/>
          <table:table-cell office:value-type="string" office:string-value="智言館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082800154"/>
          <table:table-cell office:value-type="string" office:string-value="G002890"/>
          <table:table-cell office:value-type="string" office:string-value="談判：談判專家的12個攻心法則"/>
          <table:table-cell office:value-type="string" office:string-value="劉亦姍譯"/>
          <table:table-cell office:value-type="string" office:string-value="9868195373"/>
          <table:table-cell/>
          <table:table-cell office:value-type="string" office:string-value="智言館"/>
          <table:table-cell office:value-type="float" office:value="280"/>
          <table:table-cell office:value-type="float" office:value="1"/>
          <table:table-cell office:value-type="float" office:value="77"/>
          <table:table-cell office:value-type="float" office:value="216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806701187"/>
          <table:table-cell office:value-type="string" office:string-value="G002890"/>
          <table:table-cell office:value-type="string" office:string-value="你的口才價值百萬"/>
          <table:table-cell office:value-type="string" office:string-value="楊凱文編"/>
          <table:table-cell office:value-type="string" office:string-value="9867307690"/>
          <table:table-cell/>
          <table:table-cell office:value-type="string" office:string-value="德威國際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8"/>
          <table:table-cell table:number-columns-repeated="16371"/>
        </table:table-row>
        <table:table-row>
          <table:table-cell/>
          <table:table-cell office:value-type="string" office:string-value="679602697"/>
          <table:table-cell office:value-type="string" office:string-value="G002890"/>
          <table:table-cell office:value-type="string" office:string-value="學校一百歲"/>
          <table:table-cell office:value-type="string" office:string-value="凌拂"/>
          <table:table-cell office:value-type="string" office:string-value="9867375777"/>
          <table:table-cell/>
          <table:table-cell office:value-type="string" office:string-value="玉山社"/>
          <table:table-cell office:value-type="float" office:value="220"/>
          <table:table-cell office:value-type="float" office:value="1"/>
          <table:table-cell office:value-type="float" office:value="77"/>
          <table:table-cell office:value-type="float" office:value="169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679602680"/>
          <table:table-cell office:value-type="string" office:string-value="G002890"/>
          <table:table-cell office:value-type="string" office:string-value="黃金之島：福爾摩沙追金記"/>
          <table:table-cell office:value-type="string" office:string-value="蕭景文"/>
          <table:table-cell office:value-type="string" office:string-value="9867375750"/>
          <table:table-cell/>
          <table:table-cell office:value-type="string" office:string-value="玉山社"/>
          <table:table-cell office:value-type="float" office:value="320"/>
          <table:table-cell office:value-type="float" office:value="1"/>
          <table:table-cell office:value-type="float" office:value="77"/>
          <table:table-cell office:value-type="float" office:value="246"/>
          <table:table-cell office:value-type="string" office:string-value="9507"/>
          <table:table-cell table:number-columns-repeated="16371"/>
        </table:table-row>
        <table:table-row>
          <table:table-cell/>
          <table:table-cell office:value-type="string" office:string-value="538600710"/>
          <table:table-cell office:value-type="string" office:string-value="G002890"/>
          <table:table-cell office:value-type="string" office:string-value="展現自己，神采飛揚"/>
          <table:table-cell office:value-type="string" office:string-value="劉墉"/>
          <table:table-cell office:value-type="string" office:string-value="9579279691"/>
          <table:table-cell/>
          <table:table-cell office:value-type="string" office:string-value="水雲齋文"/>
          <table:table-cell office:value-type="float" office:value="230"/>
          <table:table-cell office:value-type="float" office:value="1"/>
          <table:table-cell office:value-type="float" office:value="77"/>
          <table:table-cell office:value-type="float" office:value="177"/>
          <table:table-cell office:value-type="string" office:string-value="9507"/>
          <table:table-cell table:number-columns-repeated="16371"/>
        </table:table-row>
        <table:table-row table:number-rows-repeated="1048526">
          <table:table-cell table:number-columns-repeated="16371"/>
        </table:table-row>
      </table:table>
      <table:table table:name="'file:///E:/My%20Documents/0圖書館&amp;專案團購/0學校/1大學院校/01中山大學/99年/台中教育大學HOMEWORK/教育大學中信標估價單範本.xls'#G2894" table:style-name="ta3">
        <table:table-source xlink:href="file:///E:/My%20Documents/0圖書館&amp;專案團購/0學校/1大學院校/01中山大學/99年/台中教育大學HOMEWORK/教育大學中信標估價單範本.xls" table:table-name="G289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937" table:style-name="ta3">
        <table:table-source xlink:href="file:///E:/My%20Documents/0圖書館&amp;專案團購/0學校/1大學院校/01中山大學/99年/台中教育大學HOMEWORK/教育大學中信標估價單範本.xls" table:table-name="G29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943" table:style-name="ta3">
        <table:table-source xlink:href="file:///E:/My%20Documents/0圖書館&amp;專案團購/0學校/1大學院校/01中山大學/99年/台中教育大學HOMEWORK/教育大學中信標估價單範本.xls" table:table-name="G294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947" table:style-name="ta3">
        <table:table-source xlink:href="file:///E:/My%20Documents/0圖書館&amp;專案團購/0學校/1大學院校/01中山大學/99年/台中教育大學HOMEWORK/教育大學中信標估價單範本.xls" table:table-name="G294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951" table:style-name="ta3">
        <table:table-source xlink:href="file:///E:/My%20Documents/0圖書館&amp;專案團購/0學校/1大學院校/01中山大學/99年/台中教育大學HOMEWORK/教育大學中信標估價單範本.xls" table:table-name="G295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G2956" table:style-name="ta3">
        <table:table-source xlink:href="file:///E:/My%20Documents/0圖書館&amp;專案團購/0學校/1大學院校/01中山大學/99年/台中教育大學HOMEWORK/教育大學中信標估價單範本.xls" table:table-name="G295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ALL" table:style-name="ta3">
        <table:table-source xlink:href="file:///E:/My%20Documents/0圖書館&amp;專案團購/0學校/1大學院校/01中山大學/99年/台中教育大學HOMEWORK/教育大學中信標估價單範本.xls" table:table-name="AL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ALL_(2)3" table:style-name="ta3">
        <table:table-source xlink:href="file:///E:/My%20Documents/0圖書館&amp;專案團購/0學校/1大學院校/01中山大學/99年/台中教育大學HOMEWORK/教育大學中信標估價單範本.xls" table:table-name="ALL_(2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9501-G2527(中信)" table:style-name="ta3">
        <table:table-source xlink:href="file:///E:/My%20Documents/0圖書館&amp;專案團購/0學校/1大學院校/01中山大學/99年/台中教育大學HOMEWORK/教育大學中信標估價單範本.xls" table:table-name="9501-G2527(中信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估價單明細" table:style-name="ta3">
        <table:table-source xlink:href="file:///E:/My%20Documents/0圖書館&amp;專案團購/0學校/1大學院校/01中山大學/99年/台中教育大學HOMEWORK/教育大學中信標估價單範本.xls" table:table-name="估價單明細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請購清單" table:style-name="ta3">
        <table:table-source xlink:href="file:///E:/My%20Documents/0圖書館&amp;專案團購/0學校/1大學院校/01中山大學/99年/台中教育大學HOMEWORK/教育大學中信標估價單範本.xls" table:table-name="請購清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教育大學中信標估價單範本" table:style-name="ta3">
        <table:table-source xlink:href="file:///E:/My%20Documents/0圖書館&amp;專案團購/0學校/1大學院校/01中山大學/99年/台中教育大學HOMEWORK/教育大學中信標估價單範本.xls" table:table-name="教育大學中信標估價單範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v9603-估價單" table:style-name="ta3">
        <table:table-source xlink:href="file:///E:/My%20Documents/0圖書館&amp;專案團購/0學校/1大學院校/01中山大學/99年/台中教育大學HOMEWORK/教育大學中信標估價單範本.xls" table:table-name="v9603-估價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v9603_-原清單_3" table:style-name="ta3">
        <table:table-source xlink:href="file:///E:/My%20Documents/0圖書館&amp;專案團購/0學校/1大學院校/01中山大學/99年/台中教育大學HOMEWORK/教育大學中信標估價單範本.xls" table:table-name="v9603_-原清單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ALL_(2)" table:style-name="ta3">
        <table:table-source xlink:href="file:///E:/My%20Documents/0圖書館&amp;專案團購/0學校/1大學院校/01中山大學/99年/台中教育大學HOMEWORK/教育大學中信標估價單範本.xls" table:table-name="ALL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v9603_-原清單_" table:style-name="ta3">
        <table:table-source xlink:href="file:///E:/My%20Documents/0圖書館&amp;專案團購/0學校/1大學院校/01中山大學/99年/台中教育大學HOMEWORK/教育大學中信標估價單範本.xls" table:table-name="v9603_-原清單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ALL_(2)1" table:style-name="ta3">
        <table:table-source xlink:href="file:///E:/My%20Documents/0圖書館&amp;專案團購/0學校/1大學院校/01中山大學/99年/台中教育大學HOMEWORK/教育大學中信標估價單範本.xls" table:table-name="ALL_(2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v9603_-原清單_1" table:style-name="ta3">
        <table:table-source xlink:href="file:///E:/My%20Documents/0圖書館&amp;專案團購/0學校/1大學院校/01中山大學/99年/台中教育大學HOMEWORK/教育大學中信標估價單範本.xls" table:table-name="v9603_-原清單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ALL_(2)2" table:style-name="ta3">
        <table:table-source xlink:href="file:///E:/My%20Documents/0圖書館&amp;專案團購/0學校/1大學院校/01中山大學/99年/台中教育大學HOMEWORK/教育大學中信標估價單範本.xls" table:table-name="ALL_(2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My%20Documents/0圖書館&amp;專案團購/0學校/1大學院校/01中山大學/99年/台中教育大學HOMEWORK/教育大學中信標估價單範本.xls'#v9603_-原清單_2" table:style-name="ta3">
        <table:table-source xlink:href="file:///E:/My%20Documents/0圖書館&amp;專案團購/0學校/1大學院校/01中山大學/99年/台中教育大學HOMEWORK/教育大學中信標估價單範本.xls" table:table-name="v9603_-原清單_2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_99訂單" table:expression="of:=[.#REF!]" table:base-cell-address="list.$A$1"/>
        <table:named-expression table:name="AA" table:expression="of:=[.#REF!]" table:base-cell-address="list.$A$1"/>
        <table:named-expression table:name="AAAAA" table:expression="of:=[.#REF!]" table:base-cell-address="list.$A$1"/>
        <table:named-expression table:name="Database" table:expression="of:=[.#REF!]" table:base-cell-address="list.$A$1"/>
        <table:named-expression table:name="dfgt" table:expression="of:=[.#REF!]" table:base-cell-address="list.$A$1"/>
        <table:named-expression table:name="Excel_BuiltIn__FilterDatabase_16" table:expression="of:=[.#REF!]" table:base-cell-address="list.$A$1"/>
        <table:named-expression table:name="Excel_BuiltIn__FilterDatabase_4" table:expression="of:=[.#REF!]" table:base-cell-address="list.$A$1"/>
        <table:named-expression table:name="Excel_BuiltIn__FilterDatabase_8" table:expression="of:=[.#REF!]" table:base-cell-address="list.$A$1"/>
        <table:named-expression table:name="Excel_BuiltIn__FilterDatabase_9" table:expression="of:=[.#REF!]" table:base-cell-address="list.$A$1"/>
        <table:named-expression table:name="Excel_BuiltIn_Print_Area_14" table:expression="of:=[.#REF!]" table:base-cell-address="list.$A$1"/>
        <table:named-expression table:name="ISBN" table:expression="of:=[.#REF!]" table:base-cell-address="list.$A$1"/>
        <table:named-expression table:name="TABBL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TABLE_1" table:expression="of:=['file://Server/本機磁碟%20(d)/Documents%20and%20Settings/Administrator/Local%20Settings/Temporary%20Internet%20Files/OLK3/96年度/HH961137中山醫學大學96年度標案.xls'#'V9603_-原清單_3'.#REF!]" table:base-cell-address="list.$A$1"/>
        <table:named-expression table:name="TABLE_2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TABLE_2_1" table:expression="of:=['file://Server/本機磁碟%20(d)/Documents%20and%20Settings/Administrator/Local%20Settings/Temporary%20Internet%20Files/OLK3/96年度/HH961137中山醫學大學96年度標案.xls'#'V9603_-原清單_3'.#REF!]" table:base-cell-address="list.$A$1"/>
        <table:named-expression table:name="TABLE_2_2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TABLE_3_1" table:expression="of:=['file://Server/本機磁碟%20(d)/Documents%20and%20Settings/Administrator/Local%20Settings/Temporary%20Internet%20Files/OLK3/96年度/HH961137中山醫學大學96年度標案.xls'#'V9603_-原清單_3'.#REF!]" table:base-cell-address="list.$A$1"/>
        <table:named-expression table:name="TABLE_3_2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TABLE_4_1" table:expression="of:=['file://Server/本機磁碟%20(d)/Documents%20and%20Settings/Administrator/Local%20Settings/Temporary%20Internet%20Files/OLK3/96年度/HH961137中山醫學大學96年度標案.xls'#'V9603_-原清單_3'.#REF!]" table:base-cell-address="list.$A$1"/>
        <table:named-expression table:name="TABLE_4_2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TABLE_5_1" table:expression="of:=['file://Server/本機磁碟%20(d)/Documents%20and%20Settings/Administrator/Local%20Settings/Temporary%20Internet%20Files/OLK3/96年度/HH961137中山醫學大學96年度標案.xls'#'V9603_-原清單_3'.#REF!]" table:base-cell-address="list.$A$1"/>
        <table:named-expression table:name="TABLE_5_2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中文書名" table:expression="of:=[.#REF!]" table:base-cell-address="list.$A$1"/>
        <table:named-expression table:name="中華財經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分類主題" table:expression="of:=[.#REF!]" table:base-cell-address="list.$A$1"/>
        <table:named-expression table:name="李" table:expression="of:=[.#REF!]" table:base-cell-address="list.$A$1"/>
        <table:named-expression table:name="奉" table:expression="of:=[.#REF!]" table:base-cell-address="list.$A$1"/>
        <table:named-range table:name="明細" table:cell-range-address="'file:///E:/My%20Documents/0圖書館&amp;專案團購/0學校/1大學院校/01中山大學/99年/台中教育大學HOMEWORK/教育大學中信標估價單範本.xls'#G2890.$B$1:G2890.$N$50" table:base-cell-address="list.$A$1"/>
        <table:named-expression table:name="洪輝" table:expression="of:=[.#REF!]" table:base-cell-address="list.$A$1"/>
        <table:named-expression table:name="英文Titles" table:expression="of:=[.#REF!]" table:base-cell-address="list.$A$1"/>
        <table:named-expression table:name="飛行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產編" table:expression="of:=[.#REF!]" table:base-cell-address="list.$A$1"/>
        <table:named-expression table:name="單場次" table:expression="of:=[.#REF!]" table:base-cell-address="list.$A$1"/>
        <table:named-expression table:name="單場次2" table:expression="of:=[.#REF!]" table:base-cell-address="list.$A$1"/>
        <table:named-expression table:name="智軒" table:expression="of:=[.#REF!]" table:base-cell-address="list.$A$1"/>
        <table:named-expression table:name="管仲編目" table:expression="of:=[.#REF!]" table:base-cell-address="list.$A$1"/>
        <table:named-expression table:name="輝" table:expression="of:=['file://Server/本機磁碟%20(d)/Documents%20and%20Settings/Administrator/Local%20Settings/Temporary%20Internet%20Files/OLK3/96年度/HH961137中山醫學大學96年度標案.xls'#'V9603-估價單'.#REF!]" table:base-cell-address="list.$A$1"/>
        <table:named-expression table:name="輝輝" table:expression="of:=['file://Server/本機磁碟%20(d)/Documents%20and%20Settings/Administrator/Local%20Settings/Temporary%20Internet%20Files/OLK3/96年度/HH961137中山醫學大學96年度標案.xls'#'V9603_-原清單_3'.#REF!]" table:base-cell-address="list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宋体" svg:font-family="宋体"/>
    <style:font-face style:name="細明體" svg:font-family="細明體"/>
    <style:font-face style:name="微軟正黑體" svg:font-family="微軟正黑體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 number:language="zh" number:country="TW" number:transliteration-format="壹" number:transliteration-language="zh" number:transliteration-country="TW" number:transliteration-style="long">
      <number:text>總  價：新台幣元整(含稅)</number:text>
      <number:number number:min-integer-digits="1"/>
    </number:number-style>
    <number:number-style style:name="N49" number:language="zh" number:country="TW" number:transliteration-format="壹" number:transliteration-language="zh" number:transliteration-country="TW" number:transliteration-style="long">
      <number:text>優惠價：新台幣元整(含稅)</number:text>
      <number:number number:min-integer-digits="1"/>
    </number:number-style>
    <number:number-style style:name="N50" number:language="zh" number:country="TW" number:transliteration-format="壹" number:transliteration-language="zh" number:transliteration-country="TW" number:transliteration-style="long">
      <number:text>總金額：新台幣元整(含稅)</number:text>
      <number:number number:min-integer-digits="1"/>
    </number:number-style>
    <style:style style:name="_96_37329__23542__20272__20729__21934_-_32020_11" style:display-name="_96金寶估價單-純11" style:family="table-cell" style:data-style-name="N0">
      <style:table-cell-properties style:vertical-align="automatic" fo:background-color="transparent"/>
    </style:style>
    <style:style style:name="_96_37329__23542__35330__21934_-_32232_11" style:display-name="_96金寶訂單-編11" style:family="table-cell" style:data-style-name="N0">
      <style:table-cell-properties style:vertical-align="automatic" fo:background-color="transparent"/>
    </style:style>
    <style:style style:name="_HH1010063-0131_35566__36628_-_35222__32893_" style:display-name="_HH1010063-0131諮輔-視聽" style:family="table-cell" style:data-style-name="N0">
      <style:table-cell-properties style:vertical-align="automatic" fo:background-color="transparent"/>
    </style:style>
    <style:style style:name="_HH960711_26397__38525__31185__25216__22823__23416_-_22806__35486__20013__24515_" style:display-name="_HH960711朝陽科技大學-外語中心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HH970035_26397__38525__31185__25216__22823__23416_-_20445__38570__31995_" style:display-name="_HH970035朝陽科技大學-保險系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HH970063_26397__38525__31185__25216__22823__23416_-_20445__38570__31995_" style:display-name="_HH970063朝陽科技大學-保險系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HH971299_26397__38525__31185__25216__22823__23416_-_22806__35486__20013__24515_" style:display-name="_HH971299朝陽科技大學-外語中心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HH980349_33775__26805__22823__23416_-_24107__22521__20013__24515_" style:display-name="_HH980349華梵大學-師培中心" style:family="table-cell" style:data-style-name="N0">
      <style:table-cell-properties style:vertical-align="automatic" fo:background-color="transparent"/>
    </style:style>
    <style:style style:name="__20013__20449__23616__32317__34920_-_21855__24535_1" style:display-name="_中信局總表-啟志1" style:family="table-cell" style:data-style-name="N0">
      <style:table-cell-properties style:vertical-align="automatic" fo:background-color="transparent"/>
    </style:style>
    <style:style style:name="__20272__20729__21934__40__26691__22290__32291__24314__22283__22283__23567__41_" style:display-name="_估價單(桃園縣建國國小)" style:family="table-cell" style:data-style-name="N0">
      <style:table-cell-properties style:vertical-align="automatic" fo:background-color="transparent"/>
    </style:style>
    <style:style style:name="__20272__20729__21934_-_24571__26234_" style:display-name="_估價單-忻智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_20272__20729__21934_-_26222__20625_" style:display-name="_估價單-普傑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_20272__20729__21934_-_31649__20210_" style:display-name="_估價單-管仲" style:family="table-cell" style:data-style-name="N0">
      <style:table-cell-properties style:vertical-align="automatic" fo:background-color="transparent"/>
    </style:style>
    <style:style style:name="__37329__26360__26360__21934_1" style:display-name="_金書書單1" style:family="table-cell" style:data-style-name="N0">
      <style:table-cell-properties style:vertical-align="automatic" fo:background-color="transparent"/>
    </style:style>
    <style:style style:name="__21855__24535__35330__21934_1" style:display-name="_啟志訂單1" style:family="table-cell" style:data-style-name="N0">
      <style:table-cell-properties style:vertical-align="automatic" fo:background-color="transparent"/>
    </style:style>
    <style:style style:name="__27138__38525__26684__24335_" style:display-name="_樂陽格式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48__44_0_13__10_NA_13__10_" style:display-name="0,0&#10;NA&#10;" style:family="table-cell" style:data-style-name="N0">
      <style:table-cell-properties style:vertical-align="automatic" fo:background-color="transparent"/>
    </style:style>
    <style:style style:name="Normal_Listing_32_Titles_Animation" style:display-name="Normal_Listing Titles_Animation" style:family="table-cell" style:data-style-name="N0">
      <style:table-cell-properties style:vertical-align="middle" fo:background-color="transparen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</style:style>
    <style:style style:name="_19968__33324__32_11" style:display-name="一般 11" style:family="table-cell" style:data-style-name="N0">
      <style:table-cell-properties style:vertical-align="middle" fo:background-color="transparent"/>
    </style:style>
    <style:style style:name="_19968__33324__32_11_32_2" style:display-name="一般 11 2" style:family="table-cell" style:data-style-name="N0">
      <style:table-cell-properties style:vertical-align="middle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</style:style>
    <style:style style:name="_19968__33324__32_12_32_2" style:display-name="一般 12 2" style:family="table-cell" style:data-style-name="N0">
      <style:table-cell-properties style:vertical-align="middle" fo:background-color="transparent"/>
      <style:text-properties fo:color="#000000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14" style:display-name="一般 14" style:family="table-cell" style:data-style-name="N0">
      <style:table-cell-properties style:vertical-align="middle" fo:background-color="transparent"/>
    </style:style>
    <style:style style:name="_19968__33324__32_15" style:display-name="一般 15" style:family="table-cell" style:data-style-name="N0">
      <style:table-cell-properties style:vertical-align="middle" fo:background-color="transparent"/>
    </style:style>
    <style:style style:name="_19968__33324__32_16" style:display-name="一般 16" style:family="table-cell" style:data-style-name="N0">
      <style:table-cell-properties style:vertical-align="top" fo:background-color="transparent"/>
    </style:style>
    <style:style style:name="_19968__33324__32_17" style:display-name="一般 17" style:family="table-cell" style:data-style-name="N0">
      <style:table-cell-properties style:vertical-align="middle" fo:background-color="transparent"/>
    </style:style>
    <style:style style:name="_19968__33324__32_18" style:display-name="一般 18" style:family="table-cell" style:data-style-name="N0">
      <style:table-cell-properties style:vertical-align="middle" fo:background-color="transparent"/>
    </style:style>
    <style:style style:name="_19968__33324__32_19" style:display-name="一般 19" style:family="table-cell" style:data-style-name="N0">
      <style:table-cell-properties style:vertical-align="top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middle" fo:background-color="transparent"/>
      <style:text-properties fo:color="#000000"/>
    </style:style>
    <style:style style:name="_19968__33324__32_2_32_3_32_2" style:display-name="一般 2 3 2" style:family="table-cell" style:data-style-name="N0">
      <style:table-cell-properties style:vertical-align="middle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  <style:text-properties fo:color="#000000"/>
    </style:style>
    <style:style style:name="_19968__33324__32_2_1030304-0188_32__40__35703__29702__31995__41_" style:display-name="一般 2_1030304-0188 (護理系)" style:family="table-cell" style:data-style-name="N0">
      <style:table-cell-properties style:vertical-align="middle" fo:background-color="transparent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fo:color="#000000"/>
    </style:style>
    <style:style style:name="_19968__33324__32_21" style:display-name="一般 21" style:family="table-cell" style:data-style-name="N0">
      <style:table-cell-properties style:vertical-align="middle" fo:background-color="transparent"/>
    </style:style>
    <style:style style:name="_19968__33324__32_22" style:display-name="一般 22" style:family="table-cell" style:data-style-name="N0">
      <style:table-cell-properties style:vertical-align="middle" fo:background-color="transparent"/>
    </style:style>
    <style:style style:name="_19968__33324__32_23" style:display-name="一般 23" style:family="table-cell" style:data-style-name="N0">
      <style:table-cell-properties style:vertical-align="middle" fo:background-color="transparent"/>
    </style:style>
    <style:style style:name="_19968__33324__32_24" style:display-name="一般 24" style:family="table-cell" style:data-style-name="N0">
      <style:table-cell-properties style:vertical-align="middle" fo:background-color="transparent"/>
    </style:style>
    <style:style style:name="_19968__33324__32_25" style:display-name="一般 25" style:family="table-cell" style:data-style-name="N0">
      <style:table-cell-properties style:vertical-align="middle" fo:background-color="transparent"/>
    </style:style>
    <style:style style:name="_19968__33324__32_26" style:display-name="一般 26" style:family="table-cell" style:data-style-name="N0">
      <style:table-cell-properties style:vertical-align="middle" fo:background-color="transparent"/>
    </style:style>
    <style:style style:name="_19968__33324__32_27" style:display-name="一般 27" style:family="table-cell" style:data-style-name="N0">
      <style:table-cell-properties style:vertical-align="middle" fo:background-color="transparent"/>
    </style:style>
    <style:style style:name="_19968__33324__32_28" style:display-name="一般 28" style:family="table-cell" style:data-style-name="N0">
      <style:table-cell-properties style:vertical-align="middle" fo:background-color="transparent"/>
    </style:style>
    <style:style style:name="_19968__33324__32_29" style:display-name="一般 29" style:family="table-cell" style:data-style-name="N0">
      <style:table-cell-properties style:vertical-align="automatic" fo:background-color="transparent"/>
    </style:style>
    <style:style style:name="_19968__33324__32_29_32_2" style:display-name="一般 29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top" fo:background-color="transparent"/>
    </style:style>
    <style:style style:name="_19968__33324__32_30" style:display-name="一般 30" style:family="table-cell" style:data-style-name="N0">
      <style:table-cell-properties style:vertical-align="middle" fo:background-color="transparent"/>
      <style:text-properties fo:color="#000000" style:font-family-generic="swiss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_32_2" style:display-name="一般 4 2 2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_32_2_32_2" style:display-name="一般 4 2 2 2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_32_2_32_3" style:display-name="一般 4 2 2 3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_32_3" style:display-name="一般 4 2 3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2_32_4" style:display-name="一般 4 2 4" style:family="table-cell" style:data-style-name="N0">
      <style:table-cell-properties style:vertical-align="automatic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top" fo:background-color="transparent"/>
      <style:text-properties fo:color="#000000"/>
    </style:style>
    <style:style style:name="_19968__33324__32_5_32_2_32_2" style:display-name="一般 5 2 2" style:family="table-cell" style:data-style-name="N0">
      <style:table-cell-properties style:vertical-align="top" fo:background-color="transparent"/>
      <style:text-properties fo:color="#000000"/>
    </style:style>
    <style:style style:name="_19968__33324__32_5_32_2_32_3" style:display-name="一般 5 2 3" style:family="table-cell" style:data-style-name="N0">
      <style:table-cell-properties style:vertical-align="top" fo:background-color="transparent"/>
      <style:text-properties fo:color="#000000"/>
    </style:style>
    <style:style style:name="_19968__33324__32_5_32_3" style:display-name="一般 5 3" style:family="table-cell" style:data-style-name="N0">
      <style:table-cell-properties style:vertical-align="top" fo:background-color="transparent"/>
      <style:text-properties fo:color="#000000"/>
    </style:style>
    <style:style style:name="_19968__33324__32_5_32_3_32_2" style:display-name="一般 5 3 2" style:family="table-cell" style:data-style-name="N0">
      <style:table-cell-properties style:vertical-align="top" fo:background-color="transparent"/>
      <style:text-properties fo:color="#000000"/>
    </style:style>
    <style:style style:name="_19968__33324__32_5_32_3_32_3" style:display-name="一般 5 3 3" style:family="table-cell" style:data-style-name="N0">
      <style:table-cell-properties style:vertical-align="top" fo:background-color="transparent"/>
      <style:text-properties fo:color="#000000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8_32_2" style:display-name="一般 8 2" style:family="table-cell" style:data-style-name="N0">
      <style:table-cell-properties style:vertical-align="automatic" fo:background-color="transparent"/>
    </style:style>
    <style:style style:name="_19968__33324__32_8_32_2_32_2" style:display-name="一般 8 2 2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19968__33324__32_9_32_2" style:display-name="一般 9 2" style:family="table-cell" style:data-style-name="N0">
      <style:table-cell-properties style:vertical-align="middle" fo:background-color="transparent"/>
    </style:style>
    <style:style style:name="_19968__33324__970083" style:display-name="一般_970083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  <style:style style:name="_21315__20998__20301__32_3_32_2" style:display-name="千分位 3 2" style:family="table-cell" style:data-style-name="N35"/>
    <style:style style:name="_21315__20998__20301__32_3_32_2_32_2" style:display-name="千分位 3 2 2" style:family="table-cell" style:data-style-name="N35"/>
    <style:style style:name="_21315__20998__20301__32_3_32_2_32_3" style:display-name="千分位 3 2 3" style:family="table-cell" style:data-style-name="N35"/>
    <style:style style:name="_21315__20998__20301__32_3_32_3" style:display-name="千分位 3 3" style:family="table-cell" style:data-style-name="N35"/>
    <style:style style:name="_21315__20998__20301__32_3_32_3_32_2" style:display-name="千分位 3 3 2" style:family="table-cell" style:data-style-name="N35"/>
    <style:style style:name="_21315__20998__20301__32_3_32_3_32_3" style:display-name="千分位 3 3 3" style:family="table-cell" style:data-style-name="N35"/>
    <style:style style:name="_21315__20998__20301__32_3_32_4" style:display-name="千分位 3 4" style:family="table-cell" style:data-style-name="N35"/>
    <style:style style:name="_21315__20998__20301__32_3_32_5" style:display-name="千分位 3 5" style:family="table-cell" style:data-style-name="N35"/>
    <style:style style:name="_21315__20998__20301__32_4" style:display-name="千分位 4" style:family="table-cell" style:data-style-name="N35"/>
    <style:style style:name="_21315__20998__20301__32_4_32_2" style:display-name="千分位 4 2" style:family="table-cell" style:data-style-name="N35"/>
    <style:style style:name="_21315__20998__20301__32_4_32_2_32_2" style:display-name="千分位 4 2 2" style:family="table-cell" style:data-style-name="N35"/>
    <style:style style:name="_21315__20998__20301__32_4_32_2_32_3" style:display-name="千分位 4 2 3" style:family="table-cell" style:data-style-name="N35"/>
    <style:style style:name="_21315__20998__20301__32_4_32_3" style:display-name="千分位 4 3" style:family="table-cell" style:data-style-name="N35"/>
    <style:style style:name="_21315__20998__20301__91_0_93__32_2" style:display-name="千分位[0] 2" style:family="table-cell" style:data-style-name="N33"/>
    <style:style style:name="_21315__20998__20301__91_0_93__32_2_32_2" style:display-name="千分位[0] 2 2" style:family="table-cell" style:data-style-name="N33"/>
    <style:style style:name="_21315__20998__20301__91_0_93__32_3" style:display-name="千分位[0] 3" style:family="table-cell" style:data-style-name="N33"/>
    <style:style style:name="_22909__1030304-0188_32__40__35703__29702__31995__41_" style:display-name="好_1030304-0188 (護理系)" style:family="table-cell" style:data-style-name="N0">
      <style:table-cell-properties fo:background-color="#CCFFCC"/>
      <style:text-properties fo:color="#008000"/>
    </style:style>
    <style:style style:name="_22909__1206_21488__34269__22823__25850__25892__28165__21934_" style:display-name="好_1206台藝大擺攤清單" style:family="table-cell" style:data-style-name="N0">
      <style:table-cell-properties fo:background-color="#CCFFCC"/>
      <style:text-properties fo:color="#008000"/>
    </style:style>
    <style:style style:name="_22909__1206_21488__34269__22823__25850__25892__28165__21934__32_1111" style:display-name="好_1206台藝大擺攤清單 1111" style:family="table-cell" style:data-style-name="N0">
      <style:table-cell-properties fo:background-color="#CCFFCC"/>
      <style:text-properties fo:color="#008000"/>
    </style:style>
    <style:style style:name="_22909__20110901_24433__23637__29992__29255_" style:display-name="好_20110901影展用片" style:family="table-cell" style:data-style-name="N0">
      <style:table-cell-properties fo:background-color="#CCFFCC"/>
      <style:text-properties fo:color="#008000"/>
    </style:style>
    <style:style style:name="_22909__2011_26781__21015__24335__29255__21934_" style:display-name="好_2011條列式片單" style:family="table-cell" style:data-style-name="N0">
      <style:table-cell-properties fo:background-color="#CCFFCC"/>
      <style:text-properties fo:color="#008000"/>
    </style:style>
    <style:style style:name="_22909__2011_26781__21015__24335__29255__21934_-10001" style:display-name="好_2011條列式片單-10001" style:family="table-cell" style:data-style-name="N0">
      <style:table-cell-properties fo:background-color="#CCFFCC"/>
      <style:text-properties fo:color="#008000"/>
    </style:style>
    <style:style style:name="_22909__2011_26781__21015__24335__29255__21934__31777__20171__36899__32080_0325" style:display-name="好_2011條列式片單簡介連結0325" style:family="table-cell" style:data-style-name="N0">
      <style:table-cell-properties fo:background-color="#CCFFCC"/>
      <style:text-properties fo:color="#008000"/>
    </style:style>
    <style:style style:name="_22909__2011_26781__21015__24335__29255__21934__31777__20171__36899__32080_1012" style:display-name="好_2011條列式片單簡介連結1012" style:family="table-cell" style:data-style-name="N0">
      <style:table-cell-properties fo:background-color="#CCFFCC"/>
      <style:text-properties fo:color="#008000"/>
    </style:style>
    <style:style style:name="_22909__2012_26781__21015__24335__29255__21934_" style:display-name="好_2012條列式片單" style:family="table-cell" style:data-style-name="N0">
      <style:table-cell-properties fo:background-color="#CCFFCC"/>
      <style:text-properties fo:color="#008000"/>
    </style:style>
    <style:style style:name="_22909__990309_24433__38899__36039__26009_" style:display-name="好_990309影音資料" style:family="table-cell" style:data-style-name="N0">
      <style:table-cell-properties fo:background-color="#CCFFCC"/>
      <style:text-properties fo:color="#008000"/>
    </style:style>
    <style:style style:name="_22909__Book1" style:display-name="好_Book1" style:family="table-cell" style:data-style-name="N0">
      <style:table-cell-properties fo:background-color="#CCFFCC"/>
      <style:text-properties fo:color="#008000"/>
    </style:style>
    <style:style style:name="_22909__HH1000003_28165__38642__31185__25216__22823__23416__22294__26360__39208_" style:display-name="好_HH1000003清雲科技大學圖書館" style:family="table-cell" style:data-style-name="N0">
      <style:table-cell-properties fo:background-color="#CCFFCC"/>
      <style:text-properties fo:color="#008000"/>
    </style:style>
    <style:style style:name="_22909__HH1000071_33775__26805__22823__23416__22294__26360__39208__29579__39_s" style:display-name="好_HH1000071華梵大學圖書館王's" style:family="table-cell" style:data-style-name="N0">
      <style:table-cell-properties fo:background-color="#CCFFCC"/>
      <style:text-properties fo:color="#008000"/>
    </style:style>
    <style:style style:name="_22909__HH1000108_36628__20161__22823__23416_-V990038" style:display-name="好_HH1000108輔仁大學-V990038" style:family="table-cell" style:data-style-name="N0">
      <style:table-cell-properties fo:background-color="#CCFFCC"/>
      <style:text-properties fo:color="#008000"/>
    </style:style>
    <style:style style:name="_22909__HH1000123_33775__26805__22823__23416__22294__26360__39208__29579__39_s" style:display-name="好_HH1000123華梵大學圖書館王's" style:family="table-cell" style:data-style-name="N0">
      <style:table-cell-properties fo:background-color="#CCFFCC"/>
      <style:text-properties fo:color="#008000"/>
    </style:style>
    <style:style style:name="_22909__HH1000162_36628__20161__22823__23416_-V99039" style:display-name="好_HH1000162輔仁大學-V99039" style:family="table-cell" style:data-style-name="N0">
      <style:table-cell-properties fo:background-color="#CCFFCC"/>
      <style:text-properties fo:color="#008000"/>
    </style:style>
    <style:style style:name="_22909__HH1000207_26397__38525__31185__25216__22823__23416_-_22294__26360__39208_" style:display-name="好_HH1000207朝陽科技大學-圖書館" style:family="table-cell" style:data-style-name="N0">
      <style:table-cell-properties fo:background-color="#CCFFCC"/>
      <style:text-properties fo:color="#008000"/>
    </style:style>
    <style:style style:name="_22909__HH1000217_26126__24535__31185__25216__22823__23416_-_22294__26360__39208_E-CF0087-B0" style:display-name="好_HH1000217明志科技大學-圖書館E-CF0087-B0" style:family="table-cell" style:data-style-name="N0">
      <style:table-cell-properties fo:background-color="#CCFFCC"/>
      <style:text-properties fo:color="#008000"/>
    </style:style>
    <style:style style:name="_22909__HH1000228_22283__31435__21488__20013__25216__34899__23416__38498_-_22294__26360__39208_" style:display-name="好_HH1000228國立台中技術學院-圖書館" style:family="table-cell" style:data-style-name="N0">
      <style:table-cell-properties fo:background-color="#CCFFCC"/>
      <style:text-properties fo:color="#008000"/>
    </style:style>
    <style:style style:name="_22909__HH1000340_36628__20161__22823__23416__22806__35486__25945__23416__36039__28304__20013__24515__31243__39_E" style:display-name="好_HH1000340輔仁大學外語教學資源中心程'E" style:family="table-cell" style:data-style-name="N0">
      <style:table-cell-properties fo:background-color="#CCFFCC"/>
      <style:text-properties fo:color="#008000"/>
    </style:style>
    <style:style style:name="_22909__HH1000355_24344__20809__31185__25216__22823__23416_-_22294__26360__39208__21508__31995_100_23416__24180_" style:display-name="好_HH1000355弘光科技大學-圖書館各系100學年" style:family="table-cell" style:data-style-name="N0">
      <style:table-cell-properties fo:background-color="#CCFFCC"/>
      <style:text-properties fo:color="#008000"/>
    </style:style>
    <style:style style:name="_22909__HH1000409_28165__38642__31185__25216__22823__23416_-_22294__26360__39208_" style:display-name="好_HH1000409清雲科技大學-圖書館" style:family="table-cell" style:data-style-name="N0">
      <style:table-cell-properties fo:background-color="#CCFFCC"/>
      <style:text-properties fo:color="#008000"/>
    </style:style>
    <style:style style:name="_22909__HH1000426_28165__38642__31185__25216__22823__23416__36039__28304__25945__23460__33464__23290_" style:display-name="好_HH1000426清雲科技大學資源教室芸嫺" style:family="table-cell" style:data-style-name="N0">
      <style:table-cell-properties fo:background-color="#CCFFCC"/>
      <style:text-properties fo:color="#008000"/>
    </style:style>
    <style:style style:name="_22909__HH1000449_24344__20809__31185__25216__22823__23416_-_22294__26360__39208__21508__31995_99_24180__24230_" style:display-name="好_HH1000449弘光科技大學-圖書館各系99年度" style:family="table-cell" style:data-style-name="N0">
      <style:table-cell-properties fo:background-color="#CCFFCC"/>
      <style:text-properties fo:color="#008000"/>
    </style:style>
    <style:style style:name="_22909__HH1000673_26397__38525__31185__25216__22823__23416__22294__26360__39208__27946__39_s" style:display-name="好_HH1000673朝陽科技大學圖書館洪's" style:family="table-cell" style:data-style-name="N0">
      <style:table-cell-properties fo:background-color="#CCFFCC"/>
      <style:text-properties fo:color="#008000"/>
    </style:style>
    <style:style style:name="_22909__HH1000835_36628__20161__22823__23416_-_27861__25991__31995_" style:display-name="好_HH1000835輔仁大學-法文系" style:family="table-cell" style:data-style-name="N0">
      <style:table-cell-properties fo:background-color="#CCFFCC"/>
      <style:text-properties fo:color="#008000"/>
    </style:style>
    <style:style style:name="_22909__HH1000937_28165__38642__31185__25216__22823__23416__22294__26360__39208_" style:display-name="好_HH1000937清雲科技大學圖書館" style:family="table-cell" style:data-style-name="N0">
      <style:table-cell-properties fo:background-color="#CCFFCC"/>
      <style:text-properties fo:color="#008000"/>
    </style:style>
    <style:style style:name="_22909__HH1001377_28165__38642__31185__25216__22823__23416__22294__26360__39208_" style:display-name="好_HH1001377清雲科技大學圖書館" style:family="table-cell" style:data-style-name="N0">
      <style:table-cell-properties fo:background-color="#CCFFCC"/>
      <style:text-properties fo:color="#008000"/>
    </style:style>
    <style:style style:name="_22909__HH1001760_26397__38525__31185__25216__22823__23416__22294__26360__39208__27946__39_s_22025__21235_" style:display-name="好_HH1001760朝陽科技大學圖書館洪's嘉勳" style:family="table-cell" style:data-style-name="N0">
      <style:table-cell-properties fo:background-color="#CCFFCC"/>
      <style:text-properties fo:color="#008000"/>
    </style:style>
    <style:style style:name="_22909__HH1010152-0221_32__35199__29677__29273__31995_" style:display-name="好_HH1010152-0221 西班牙系" style:family="table-cell" style:data-style-name="N0">
      <style:table-cell-properties fo:background-color="#CCFFCC"/>
      <style:text-properties fo:color="#008000"/>
    </style:style>
    <style:style style:name="_22909__HH1010241_25991__21270__23616__34269__34899__23637__28436__31185__21608_r" style:display-name="好_HH1010241文化局藝術展演科周r" style:family="table-cell" style:data-style-name="N0">
      <style:table-cell-properties fo:background-color="#CCFFCC"/>
      <style:text-properties fo:color="#008000"/>
    </style:style>
    <style:style style:name="_22909__HH1021011_32__29572__22872__22823__23416_" style:display-name="好_HH1021011 玄奘大學" style:family="table-cell" style:data-style-name="N0">
      <style:table-cell-properties fo:background-color="#CCFFCC"/>
      <style:text-properties fo:color="#008000"/>
    </style:style>
    <style:style style:name="_22909__HH11001668_26397__38525__31185__25216__22823__23416__22294__26360__39208__27946__39_s" style:display-name="好_HH11001668朝陽科技大學圖書館洪's" style:family="table-cell" style:data-style-name="N0">
      <style:table-cell-properties fo:background-color="#CCFFCC"/>
      <style:text-properties fo:color="#008000"/>
    </style:style>
    <style:style style:name="_22909__HH981359_20013__23665__37291__23416__22823__23416_V9802" style:display-name="好_HH981359中山醫學大學V9802" style:family="table-cell" style:data-style-name="N0">
      <style:table-cell-properties fo:background-color="#CCFFCC"/>
      <style:text-properties fo:color="#008000"/>
    </style:style>
    <style:style style:name="_22909__HH990063_26397__38525__31185__25216__22823__23416_-_34892__37559__31995_" style:display-name="好_HH990063朝陽科技大學-行銷系" style:family="table-cell" style:data-style-name="N0">
      <style:table-cell-properties style:vertical-align="middle" fo:background-color="#CCFFCC"/>
      <style:text-properties fo:color="#008000"/>
    </style:style>
    <style:style style:name="_22909__HH990176_33775__26805__22823__23416__22294__26360__39208__29579__39_s" style:display-name="好_HH990176華梵大學圖書館王's" style:family="table-cell" style:data-style-name="N0">
      <style:table-cell-properties fo:background-color="#CCFFCC"/>
      <style:text-properties fo:color="#008000"/>
    </style:style>
    <style:style style:name="_22909__HH990200_24344__20809__31185__25216__22823__23416_-_22294__26360__39208__38515__39_S" style:display-name="好_HH990200弘光科技大學-圖書館陳'S" style:family="table-cell" style:data-style-name="N0">
      <style:table-cell-properties fo:background-color="#CCFFCC"/>
      <style:text-properties fo:color="#008000"/>
    </style:style>
    <style:style style:name="_22909__HH990294_26126__24535__31185__25216__22823__23416_-_22294__26360__39208__37758__30887__29903_" style:display-name="好_HH990294明志科技大學-圖書館鍾碧瓏" style:family="table-cell" style:data-style-name="N0">
      <style:table-cell-properties fo:background-color="#CCFFCC"/>
      <style:text-properties fo:color="#008000"/>
    </style:style>
    <style:style style:name="_22909__HH990778_26397__38525__31185__25216__22823__23416_-_22294__26360__39208_" style:display-name="好_HH990778朝陽科技大學-圖書館" style:family="table-cell" style:data-style-name="N0">
      <style:table-cell-properties style:vertical-align="middle" fo:background-color="#CCFFCC"/>
      <style:text-properties fo:color="#008000"/>
    </style:style>
    <style:style style:name="_22909__HH990899_22283__31435__20013__33288__22823__23416__27511__21490__31995__24278__23113__29667_" style:display-name="好_HH990899國立中興大學歷史系廖婉珣" style:family="table-cell" style:data-style-name="N0">
      <style:table-cell-properties fo:background-color="#CCFFCC"/>
      <style:text-properties fo:color="#008000"/>
    </style:style>
    <style:style style:name="_22909__HH990986_26397__38525__31185__25216__22823__23416_-_36890__35672__20013__24515_" style:display-name="好_HH990986朝陽科技大學-通識中心" style:family="table-cell" style:data-style-name="N0">
      <style:table-cell-properties style:vertical-align="middle" fo:background-color="#CCFFCC"/>
      <style:text-properties fo:color="#008000"/>
    </style:style>
    <style:style style:name="_22909__HH991181_24344__20809__31185__25216__22823__23416__22294__26360__39208__34081__26126__26690__39_s" style:display-name="好_HH991181弘光科技大學圖書館蔡明桂's" style:family="table-cell" style:data-style-name="N0">
      <style:table-cell-properties fo:background-color="#CCFFCC"/>
      <style:text-properties fo:color="#008000"/>
    </style:style>
    <style:style style:name="_22909__HH991208_22283__31435__20013__33288__22823__23416__20154__31038__20013__24515_-_40643__39_S" style:display-name="好_HH991208國立中興大學人社中心-黃'S" style:family="table-cell" style:data-style-name="N0">
      <style:table-cell-properties fo:background-color="#CCFFCC"/>
      <style:text-properties fo:color="#008000"/>
    </style:style>
    <style:style style:name="_22909__HH991527_28165__38642__31185__25216__22823__23416__22294__26360__39208_9911" style:display-name="好_HH991527清雲科技大學圖書館9911" style:family="table-cell" style:data-style-name="N0">
      <style:table-cell-properties fo:background-color="#CCFFCC"/>
      <style:text-properties fo:color="#008000"/>
    </style:style>
    <style:style style:name="_22909__HH991562_20013__33288__22823__23416__20154__31038__20013__24515_-_40643__23567__22992_" style:display-name="好_HH991562中興大學人社中心-黃小姐" style:family="table-cell" style:data-style-name="N0">
      <style:table-cell-properties fo:background-color="#CCFFCC"/>
      <style:text-properties fo:color="#008000"/>
    </style:style>
    <style:style style:name="_22909__HH991680_26032__31481__24066__25104__24503__39640__20013__36628__23566__23460__27946__39_S" style:display-name="好_HH991680新竹市成德高中輔導室洪'S" style:family="table-cell" style:data-style-name="N0">
      <style:table-cell-properties fo:background-color="#CCFFCC"/>
      <style:text-properties fo:color="#008000"/>
    </style:style>
    <style:style style:name="_22909__HH991708_26397__38525__31185__25216__22823__23416_-_22294__26360__39208_" style:display-name="好_HH991708朝陽科技大學-圖書館" style:family="table-cell" style:data-style-name="N0">
      <style:table-cell-properties style:vertical-align="middle" fo:background-color="#CCFFCC"/>
      <style:text-properties fo:color="#008000"/>
    </style:style>
    <style:style style:name="_22909___21488__20013__35703__23560__28165__21934_1216_20462__25913_" style:display-name="好_台中護專清單1216修改" style:family="table-cell" style:data-style-name="N0">
      <style:table-cell-properties fo:background-color="#CCFFCC"/>
      <style:text-properties fo:color="#008000"/>
    </style:style>
    <style:style style:name="_22909___21488__34269__22823_" style:display-name="好_台藝大" style:family="table-cell" style:data-style-name="N0">
      <style:table-cell-properties fo:background-color="#CCFFCC"/>
      <style:text-properties fo:color="#008000"/>
    </style:style>
    <style:style style:name="_22909___21488__34269__22823__22294__26360__39208__36913__38321__36984__35222__32893_" style:display-name="好_台藝大圖書館週閱選視聽" style:family="table-cell" style:data-style-name="N0">
      <style:table-cell-properties fo:background-color="#CCFFCC"/>
      <style:text-properties fo:color="#008000"/>
    </style:style>
    <style:style style:name="_22909___22810__23186__39636__23637_--_36865__20272__36637__27946_" style:display-name="好_多媒體展--送估輝洪" style:family="table-cell" style:data-style-name="N0">
      <style:table-cell-properties fo:background-color="#CCFFCC"/>
      <style:text-properties fo:color="#008000"/>
    </style:style>
    <style:style style:name="_22909___32769__26381__31995__22294__26360__25505__36092__25512__34214__28165__21934_2009.2_36865__20272_" style:display-name="好_老服系圖書採購推薦清單2009.2送估" style:family="table-cell" style:data-style-name="N0">
      <style:table-cell-properties fo:background-color="#CCFFCC"/>
      <style:text-properties fo:color="#008000"/>
    </style:style>
    <style:style style:name="_22909___32769__26381__31995__22294__26360__25505__36092__25512__34214__28165__21934_2009.2_36865__20272__1" style:display-name="好_老服系圖書採購推薦清單2009.2送估_1" style:family="table-cell" style:data-style-name="N0">
      <style:table-cell-properties fo:background-color="#CCFFCC"/>
      <style:text-properties fo:color="#008000"/>
    </style:style>
    <style:style style:name="_22909___32769__26381__31995__22294__26360__25505__36092__25512__34214__28165__21934_2009.2_36865__20272__HH1000136_22283__31435__21488__20013__25216__34899__23416__38498_-_22294__26360__39208_" style:display-name="好_老服系圖書採購推薦清單2009.2送估_HH1000136國立台中技術學院-圖書館" style:family="table-cell" style:data-style-name="N0">
      <style:table-cell-properties fo:background-color="#CCFFCC"/>
      <style:text-properties fo:color="#008000"/>
    </style:style>
    <style:style style:name="_22909___32769__26381__31995__22294__26360__25505__36092__25512__34214__28165__21934_2009.2_36865__20272__HH1000217_26126__24535__31185__25216__22823__23416_-_22294__26360__39208_E-CF0087-B0" style:display-name="好_老服系圖書採購推薦清單2009.2送估_HH1000217明志科技大學-圖書館E-CF0087-B0" style:family="table-cell" style:data-style-name="N0">
      <style:table-cell-properties fo:background-color="#CCFFCC"/>
      <style:text-properties fo:color="#008000"/>
    </style:style>
    <style:style style:name="_22909___32769__26381__31995__22294__26360__25505__36092__25512__34214__28165__21934_2009.2_36865__20272__HH991367_22283__31435__21488__20013__25216__34899__23416__38498_-_22294__26360__39208_" style:display-name="好_老服系圖書採購推薦清單2009.2送估_HH991367國立台中技術學院-圖書館" style:family="table-cell" style:data-style-name="N0">
      <style:table-cell-properties fo:background-color="#CCFFCC"/>
      <style:text-properties fo:color="#008000"/>
    </style:style>
    <style:style style:name="_22909___20272__20729__21934_-_24571__26234_" style:display-name="好_估價單-忻智" style:family="table-cell" style:data-style-name="N0">
      <style:table-cell-properties fo:background-color="#CCFFCC"/>
      <style:text-properties fo:color="#008000"/>
    </style:style>
    <style:style style:name="_22909___20272__20729__21934_-_31649__20210_" style:display-name="好_估價單-管仲" style:family="table-cell" style:data-style-name="N0">
      <style:table-cell-properties fo:background-color="#CCFFCC"/>
      <style:text-properties fo:color="#008000"/>
    </style:style>
    <style:style style:name="_22909___20581__24247__20889__23454__30005__24433__21517__21333_-._" style:display-name="好_健康写实电影名单-._" style:family="table-cell" style:data-style-name="N0">
      <style:table-cell-properties fo:background-color="#CCFFCC"/>
      <style:text-properties fo:color="#008000"/>
    </style:style>
    <style:style style:name="_22909___22283__31435__20013__22830__22294__26360__39208__33274__28771__20998__39208_" style:display-name="好_國立中央圖書館臺灣分館" style:family="table-cell" style:data-style-name="N0">
      <style:table-cell-properties fo:background-color="#CCFFCC"/>
      <style:text-properties fo:color="#008000"/>
    </style:style>
    <style:style style:name="_22909___35222__20659__31995_-97_23416__24180__22294__26360__25512__34214__28165__21934_-980413_35222__32893__36865__20272_" style:display-name="好_視傳系-97學年圖書推薦清單-980413視聽送估" style:family="table-cell" style:data-style-name="N0">
      <style:table-cell-properties fo:background-color="#CCFFCC"/>
      <style:text-properties fo:color="#008000"/>
    </style:style>
    <style:style style:name="_22909___35222__20659__31995_-97_23416__24180__22294__26360__25512__34214__28165__21934_-980413_35222__32893__36865__20272__1" style:display-name="好_視傳系-97學年圖書推薦清單-980413視聽送估_1" style:family="table-cell" style:data-style-name="N0">
      <style:table-cell-properties fo:background-color="#CCFFCC"/>
      <style:text-properties fo:color="#008000"/>
    </style:style>
    <style:style style:name="_22909___35222__20659__31995_-97_23416__24180__22294__26360__25512__34214__28165__21934_-980413_35222__32893__36865__20272__HH1000136_22283__31435__21488__20013__25216__34899__23416__38498_-_22294__26360__39208_" style:display-name="好_視傳系-97學年圖書推薦清單-980413視聽送估_HH1000136國立台中技術學院-圖書館" style:family="table-cell" style:data-style-name="N0">
      <style:table-cell-properties fo:background-color="#CCFFCC"/>
      <style:text-properties fo:color="#008000"/>
    </style:style>
    <style:style style:name="_22909___35222__20659__31995_-97_23416__24180__22294__26360__25512__34214__28165__21934_-980413_35222__32893__36865__20272__HH1000217_26126__24535__31185__25216__22823__23416_-_22294__26360__39208_E-CF0087-B0" style:display-name="好_視傳系-97學年圖書推薦清單-980413視聽送估_HH1000217明志科技大學-圖書館E-CF0087-B0" style:family="table-cell" style:data-style-name="N0">
      <style:table-cell-properties fo:background-color="#CCFFCC"/>
      <style:text-properties fo:color="#008000"/>
    </style:style>
    <style:style style:name="_22909___35222__20659__31995_-97_23416__24180__22294__26360__25512__34214__28165__21934_-980413_35222__32893__36865__20272__HH991367_22283__31435__21488__20013__25216__34899__23416__38498_-_22294__26360__39208_" style:display-name="好_視傳系-97學年圖書推薦清單-980413視聽送估_HH991367國立台中技術學院-圖書館" style:family="table-cell" style:data-style-name="N0">
      <style:table-cell-properties fo:background-color="#CCFFCC"/>
      <style:text-properties fo:color="#008000"/>
    </style:style>
    <style:style style:name="_22909___26032__21271__24066__25991__21270__23616__31532__19968__27874__29255__21934_" style:display-name="好_新北市文化局第一波片單" style:family="table-cell" style:data-style-name="N0">
      <style:table-cell-properties fo:background-color="#CCFFCC"/>
      <style:text-properties fo:color="#008000"/>
    </style:style>
    <style:style style:name="_22909___36637__27946_" style:display-name="好_輝洪" style:family="table-cell" style:data-style-name="N0">
      <style:table-cell-properties fo:background-color="#CCFFCC"/>
      <style:text-properties fo:color="#008000"/>
    </style:style>
    <style:style style:name="_22909___36637__27946___21654__21857__27491__32681__201110" style:display-name="好_輝洪_咖啡正義_201110" style:family="table-cell" style:data-style-name="N0">
      <style:table-cell-properties fo:background-color="#CCFFCC"/>
      <style:text-properties fo:color="#008000"/>
    </style:style>
    <style:style style:name="_22909___36637__27946_201011_20272__20729__21934_" style:display-name="好_輝洪201011估價單" style:family="table-cell" style:data-style-name="N0">
      <style:table-cell-properties fo:background-color="#CCFFCC"/>
      <style:text-properties fo:color="#008000"/>
    </style:style>
    <style:style style:name="_22909___36637__27946_201011_20272__20729__21934__HH1000136_22283__31435__21488__20013__25216__34899__23416__38498_-_22294__26360__39208_" style:display-name="好_輝洪201011估價單_HH1000136國立台中技術學院-圖書館" style:family="table-cell" style:data-style-name="N0">
      <style:table-cell-properties fo:background-color="#CCFFCC"/>
      <style:text-properties fo:color="#008000"/>
    </style:style>
    <style:style style:name="_22909___36637__27946_201011_20272__20729__21934__HH1000217_26126__24535__31185__25216__22823__23416_-_22294__26360__39208_E-CF0087-B0" style:display-name="好_輝洪201011估價單_HH1000217明志科技大學-圖書館E-CF0087-B0" style:family="table-cell" style:data-style-name="N0">
      <style:table-cell-properties fo:background-color="#CCFFCC"/>
      <style:text-properties fo:color="#008000"/>
    </style:style>
    <style:style style:name="_22909___36637__27946_201011_20272__20729__21934__HH991367_22283__31435__21488__20013__25216__34899__23416__38498_-_22294__26360__39208_" style:display-name="好_輝洪201011估價單_HH991367國立台中技術學院-圖書館" style:family="table-cell" style:data-style-name="N0">
      <style:table-cell-properties fo:background-color="#CCFFCC"/>
      <style:text-properties fo:color="#008000"/>
    </style:style>
    <style:style style:name="_22909___36637__27946__20272__20729__21934_" style:display-name="好_輝洪估價單" style:family="table-cell" style:data-style-name="N0">
      <style:table-cell-properties fo:background-color="#CCFFCC"/>
      <style:text-properties fo:color="#008000"/>
    </style:style>
    <style:style style:name="_24120__35268__Sheet1" style:display-name="常规_Sheet1" style:family="table-cell" style:data-style-name="N0">
      <style:table-cell-properties style:vertical-align="automatic" fo:background-color="transparent"/>
      <style:text-properties fo:color="#000000" style:font-name="宋体" style:font-name-asian="宋体" style:font-name-complex="宋体" style:font-family-generic="modern"/>
    </style:style>
    <style:style style:name="_36008__24163__32_2" style:display-name="貨幣 2" style:family="table-cell" style:data-style-name="N34"/>
    <style:style style:name="_36008__24163__32_3" style:display-name="貨幣 3" style:family="table-cell" style:data-style-name="N34"/>
    <style:style style:name="_36008__24163__32_3_32_2" style:display-name="貨幣 3 2" style:family="table-cell" style:data-style-name="N34"/>
    <style:style style:name="_36008__24163__32_3_32_3" style:display-name="貨幣 3 3" style:family="table-cell" style:data-style-name="N34"/>
    <style:style style:name="_36229__36899__32080__32_2" style:display-name="超連結 2" style:family="table-cell" style:data-style-name="N0">
      <style:text-properties fo:color="#0000FF" style:text-underline-style="solid" style:text-underline-type="single"/>
    </style:style>
    <style:style style:name="_36229__36899__32080__32_3" style:display-name="超連結 3" style:family="table-cell" style:data-style-name="N0">
      <style:text-properties fo:color="#0000FF" fo:font-size="9pt" style:font-size-asian="9pt" style:font-size-complex="9pt" style:text-underline-style="solid" style:text-underline-type="single"/>
    </style:style>
    <style:style style:name="_36229__36899__32080__32_4" style:display-name="超連結 4" style:family="table-cell" style:data-style-name="N0">
      <style:text-properties fo:color="#0000FF" style:text-underline-style="solid" style:text-underline-type="single"/>
    </style:style>
    <style:style style:name="_27161__38988__32_1_32_1" style:display-name="標題 1 1" style:family="table-cell" style:data-style-name="N0">
      <style:table-cell-properties fo:border-top="none" fo:border-bottom="thick solid #333399" fo:border-left="none" fo:border-right="none" style:vertical-align="middl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_32_1" style:display-name="標題 2 1" style:family="table-cell" style:data-style-name="N0">
      <style:table-cell-properties fo:border-top="none" fo:border-bottom="thick solid #C0C0C0" fo:border-left="none" fo:border-right="none" style:vertical-align="middle"/>
      <style:text-properties fo:color="#003366" fo:font-size="13pt" style:font-size-asian="13pt" style:font-size-complex="13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top" fo:background-color="transparent"/>
      <style:text-properties fo:color="#FFFFFF" style:font-name="ARIAL" style:font-name-asian="ARIAL" style:font-name-complex="ARIAL" fo:font-size="10pt" style:font-size-asian="10pt" style:font-size-complex="10pt" style:font-family-generic="swiss"/>
    </style:style>
    <style:style style:name="_27171__24335__32_2" style:display-name="樣式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2750__1030304-0188_32__40__35703__29702__31995__41_" style:display-name="壞_1030304-0188 (護理系)" style:family="table-cell" style:data-style-name="N0">
      <style:table-cell-properties fo:background-color="#FF99CC"/>
      <style:text-properties fo:color="#800080"/>
    </style:style>
    <style:style style:name="_22750__1206_21488__34269__22823__25850__25892__28165__21934_" style:display-name="壞_1206台藝大擺攤清單" style:family="table-cell" style:data-style-name="N0">
      <style:table-cell-properties fo:background-color="#FF99CC"/>
      <style:text-properties fo:color="#800080"/>
    </style:style>
    <style:style style:name="_22750__1206_21488__34269__22823__25850__25892__28165__21934__32_1111" style:display-name="壞_1206台藝大擺攤清單 1111" style:family="table-cell" style:data-style-name="N0">
      <style:table-cell-properties fo:background-color="#FF99CC"/>
      <style:text-properties fo:color="#800080"/>
    </style:style>
    <style:style style:name="_22750__20110901_24433__23637__29992__29255_" style:display-name="壞_20110901影展用片" style:family="table-cell" style:data-style-name="N0">
      <style:table-cell-properties fo:background-color="#FF99CC"/>
      <style:text-properties fo:color="#800080"/>
    </style:style>
    <style:style style:name="_22750__2011_26781__21015__24335__29255__21934__31777__20171__36899__32080_0325" style:display-name="壞_2011條列式片單簡介連結0325" style:family="table-cell" style:data-style-name="N0">
      <style:table-cell-properties fo:background-color="#FF99CC"/>
      <style:text-properties fo:color="#800080"/>
    </style:style>
    <style:style style:name="_22750__2011_26781__21015__24335__29255__21934__31777__20171__36899__32080_1012" style:display-name="壞_2011條列式片單簡介連結1012" style:family="table-cell" style:data-style-name="N0">
      <style:table-cell-properties fo:background-color="#FF99CC"/>
      <style:text-properties fo:color="#800080"/>
    </style:style>
    <style:style style:name="_22750__990309_24433__38899__36039__26009_" style:display-name="壞_990309影音資料" style:family="table-cell" style:data-style-name="N0">
      <style:table-cell-properties fo:background-color="#FF99CC"/>
      <style:text-properties fo:color="#800080"/>
    </style:style>
    <style:style style:name="_22750__Book1" style:display-name="壞_Book1" style:family="table-cell" style:data-style-name="N0">
      <style:table-cell-properties fo:background-color="#FF99CC"/>
      <style:text-properties fo:color="#800080"/>
    </style:style>
    <style:style style:name="_22750__HH1000003_28165__38642__31185__25216__22823__23416__22294__26360__39208_" style:display-name="壞_HH1000003清雲科技大學圖書館" style:family="table-cell" style:data-style-name="N0">
      <style:table-cell-properties fo:background-color="#FF99CC"/>
      <style:text-properties fo:color="#800080"/>
    </style:style>
    <style:style style:name="_22750__HH1000071_33775__26805__22823__23416__22294__26360__39208__29579__39_s" style:display-name="壞_HH1000071華梵大學圖書館王's" style:family="table-cell" style:data-style-name="N0">
      <style:table-cell-properties fo:background-color="#FF99CC"/>
      <style:text-properties fo:color="#800080"/>
    </style:style>
    <style:style style:name="_22750__HH1000108_36628__20161__22823__23416_-V990038" style:display-name="壞_HH1000108輔仁大學-V990038" style:family="table-cell" style:data-style-name="N0">
      <style:table-cell-properties fo:background-color="#FF99CC"/>
      <style:text-properties fo:color="#800080"/>
    </style:style>
    <style:style style:name="_22750__HH1000123_33775__26805__22823__23416__22294__26360__39208__29579__39_s" style:display-name="壞_HH1000123華梵大學圖書館王's" style:family="table-cell" style:data-style-name="N0">
      <style:table-cell-properties fo:background-color="#FF99CC"/>
      <style:text-properties fo:color="#800080"/>
    </style:style>
    <style:style style:name="_22750__HH1000162_36628__20161__22823__23416_-V99039" style:display-name="壞_HH1000162輔仁大學-V99039" style:family="table-cell" style:data-style-name="N0">
      <style:table-cell-properties fo:background-color="#FF99CC"/>
      <style:text-properties fo:color="#800080"/>
    </style:style>
    <style:style style:name="_22750__HH1000207_26397__38525__31185__25216__22823__23416_-_22294__26360__39208_" style:display-name="壞_HH1000207朝陽科技大學-圖書館" style:family="table-cell" style:data-style-name="N0">
      <style:table-cell-properties fo:background-color="#FF99CC"/>
      <style:text-properties fo:color="#800080"/>
    </style:style>
    <style:style style:name="_22750__HH1000217_26126__24535__31185__25216__22823__23416_-_22294__26360__39208_E-CF0087-B0" style:display-name="壞_HH1000217明志科技大學-圖書館E-CF0087-B0" style:family="table-cell" style:data-style-name="N0">
      <style:table-cell-properties fo:background-color="#FF99CC"/>
      <style:text-properties fo:color="#800080"/>
    </style:style>
    <style:style style:name="_22750__HH1000228_22283__31435__21488__20013__25216__34899__23416__38498_-_22294__26360__39208_" style:display-name="壞_HH1000228國立台中技術學院-圖書館" style:family="table-cell" style:data-style-name="N0">
      <style:table-cell-properties fo:background-color="#FF99CC"/>
      <style:text-properties fo:color="#800080"/>
    </style:style>
    <style:style style:name="_22750__HH1000340_36628__20161__22823__23416__22806__35486__25945__23416__36039__28304__20013__24515__31243__39_E" style:display-name="壞_HH1000340輔仁大學外語教學資源中心程'E" style:family="table-cell" style:data-style-name="N0">
      <style:table-cell-properties fo:background-color="#FF99CC"/>
      <style:text-properties fo:color="#800080"/>
    </style:style>
    <style:style style:name="_22750__HH1000355_24344__20809__31185__25216__22823__23416_-_22294__26360__39208__21508__31995_100_23416__24180_" style:display-name="壞_HH1000355弘光科技大學-圖書館各系100學年" style:family="table-cell" style:data-style-name="N0">
      <style:table-cell-properties fo:background-color="#FF99CC"/>
      <style:text-properties fo:color="#800080"/>
    </style:style>
    <style:style style:name="_22750__HH1000409_28165__38642__31185__25216__22823__23416_-_22294__26360__39208_" style:display-name="壞_HH1000409清雲科技大學-圖書館" style:family="table-cell" style:data-style-name="N0">
      <style:table-cell-properties fo:background-color="#FF99CC"/>
      <style:text-properties fo:color="#800080"/>
    </style:style>
    <style:style style:name="_22750__HH1000426_28165__38642__31185__25216__22823__23416__36039__28304__25945__23460__33464__23290_" style:display-name="壞_HH1000426清雲科技大學資源教室芸嫺" style:family="table-cell" style:data-style-name="N0">
      <style:table-cell-properties fo:background-color="#FF99CC"/>
      <style:text-properties fo:color="#800080"/>
    </style:style>
    <style:style style:name="_22750__HH1000449_24344__20809__31185__25216__22823__23416_-_22294__26360__39208__21508__31995_99_24180__24230_" style:display-name="壞_HH1000449弘光科技大學-圖書館各系99年度" style:family="table-cell" style:data-style-name="N0">
      <style:table-cell-properties fo:background-color="#FF99CC"/>
      <style:text-properties fo:color="#800080"/>
    </style:style>
    <style:style style:name="_22750__HH1000673_26397__38525__31185__25216__22823__23416__22294__26360__39208__27946__39_s" style:display-name="壞_HH1000673朝陽科技大學圖書館洪's" style:family="table-cell" style:data-style-name="N0">
      <style:table-cell-properties fo:background-color="#FF99CC"/>
      <style:text-properties fo:color="#800080"/>
    </style:style>
    <style:style style:name="_22750__HH1000835_36628__20161__22823__23416_-_27861__25991__31995_" style:display-name="壞_HH1000835輔仁大學-法文系" style:family="table-cell" style:data-style-name="N0">
      <style:table-cell-properties fo:background-color="#FF99CC"/>
      <style:text-properties fo:color="#800080"/>
    </style:style>
    <style:style style:name="_22750__HH1000937_28165__38642__31185__25216__22823__23416__22294__26360__39208_" style:display-name="壞_HH1000937清雲科技大學圖書館" style:family="table-cell" style:data-style-name="N0">
      <style:table-cell-properties fo:background-color="#FF99CC"/>
      <style:text-properties fo:color="#800080"/>
    </style:style>
    <style:style style:name="_22750__HH1001377_28165__38642__31185__25216__22823__23416__22294__26360__39208_" style:display-name="壞_HH1001377清雲科技大學圖書館" style:family="table-cell" style:data-style-name="N0">
      <style:table-cell-properties fo:background-color="#FF99CC"/>
      <style:text-properties fo:color="#800080"/>
    </style:style>
    <style:style style:name="_22750__HH1001760_26397__38525__31185__25216__22823__23416__22294__26360__39208__27946__39_s_22025__21235_" style:display-name="壞_HH1001760朝陽科技大學圖書館洪's嘉勳" style:family="table-cell" style:data-style-name="N0">
      <style:table-cell-properties fo:background-color="#FF99CC"/>
      <style:text-properties fo:color="#800080"/>
    </style:style>
    <style:style style:name="_22750__HH1010152-0221_32__35199__29677__29273__31995_" style:display-name="壞_HH1010152-0221 西班牙系" style:family="table-cell" style:data-style-name="N0">
      <style:table-cell-properties fo:background-color="#FF99CC"/>
      <style:text-properties fo:color="#800080"/>
    </style:style>
    <style:style style:name="_22750__HH1010241_25991__21270__23616__34269__34899__23637__28436__31185__21608_r" style:display-name="壞_HH1010241文化局藝術展演科周r" style:family="table-cell" style:data-style-name="N0">
      <style:table-cell-properties fo:background-color="#FF99CC"/>
      <style:text-properties fo:color="#800080"/>
    </style:style>
    <style:style style:name="_22750__HH1021011_32__29572__22872__22823__23416_" style:display-name="壞_HH1021011 玄奘大學" style:family="table-cell" style:data-style-name="N0">
      <style:table-cell-properties fo:background-color="#FF99CC"/>
      <style:text-properties fo:color="#800080"/>
    </style:style>
    <style:style style:name="_22750__HH11001668_26397__38525__31185__25216__22823__23416__22294__26360__39208__27946__39_s" style:display-name="壞_HH11001668朝陽科技大學圖書館洪's" style:family="table-cell" style:data-style-name="N0">
      <style:table-cell-properties fo:background-color="#FF99CC"/>
      <style:text-properties fo:color="#800080"/>
    </style:style>
    <style:style style:name="_22750__HH990063_26397__38525__31185__25216__22823__23416_-_34892__37559__31995_" style:display-name="壞_HH990063朝陽科技大學-行銷系" style:family="table-cell" style:data-style-name="N0">
      <style:table-cell-properties style:vertical-align="middle" fo:background-color="#FF99CC"/>
      <style:text-properties fo:color="#800080"/>
    </style:style>
    <style:style style:name="_22750__HH990176_33775__26805__22823__23416__22294__26360__39208__29579__39_s" style:display-name="壞_HH990176華梵大學圖書館王's" style:family="table-cell" style:data-style-name="N0">
      <style:table-cell-properties fo:background-color="#FF99CC"/>
      <style:text-properties fo:color="#800080"/>
    </style:style>
    <style:style style:name="_22750__HH990200_24344__20809__31185__25216__22823__23416_-_22294__26360__39208__38515__39_S" style:display-name="壞_HH990200弘光科技大學-圖書館陳'S" style:family="table-cell" style:data-style-name="N0">
      <style:table-cell-properties fo:background-color="#FF99CC"/>
      <style:text-properties fo:color="#800080"/>
    </style:style>
    <style:style style:name="_22750__HH990294_26126__24535__31185__25216__22823__23416_-_22294__26360__39208__37758__30887__29903_" style:display-name="壞_HH990294明志科技大學-圖書館鍾碧瓏" style:family="table-cell" style:data-style-name="N0">
      <style:table-cell-properties fo:background-color="#FF99CC"/>
      <style:text-properties fo:color="#800080"/>
    </style:style>
    <style:style style:name="_22750__HH990778_26397__38525__31185__25216__22823__23416_-_22294__26360__39208_" style:display-name="壞_HH990778朝陽科技大學-圖書館" style:family="table-cell" style:data-style-name="N0">
      <style:table-cell-properties style:vertical-align="middle" fo:background-color="#FF99CC"/>
      <style:text-properties fo:color="#800080"/>
    </style:style>
    <style:style style:name="_22750__HH990899_22283__31435__20013__33288__22823__23416__27511__21490__31995__24278__23113__29667_" style:display-name="壞_HH990899國立中興大學歷史系廖婉珣" style:family="table-cell" style:data-style-name="N0">
      <style:table-cell-properties fo:background-color="#FF99CC"/>
      <style:text-properties fo:color="#800080"/>
    </style:style>
    <style:style style:name="_22750__HH990986_26397__38525__31185__25216__22823__23416_-_36890__35672__20013__24515_" style:display-name="壞_HH990986朝陽科技大學-通識中心" style:family="table-cell" style:data-style-name="N0">
      <style:table-cell-properties style:vertical-align="middle" fo:background-color="#FF99CC"/>
      <style:text-properties fo:color="#800080"/>
    </style:style>
    <style:style style:name="_22750__HH991181_24344__20809__31185__25216__22823__23416__22294__26360__39208__34081__26126__26690__39_s" style:display-name="壞_HH991181弘光科技大學圖書館蔡明桂's" style:family="table-cell" style:data-style-name="N0">
      <style:table-cell-properties fo:background-color="#FF99CC"/>
      <style:text-properties fo:color="#800080"/>
    </style:style>
    <style:style style:name="_22750__HH991208_22283__31435__20013__33288__22823__23416__20154__31038__20013__24515_-_40643__39_S" style:display-name="壞_HH991208國立中興大學人社中心-黃'S" style:family="table-cell" style:data-style-name="N0">
      <style:table-cell-properties fo:background-color="#FF99CC"/>
      <style:text-properties fo:color="#800080"/>
    </style:style>
    <style:style style:name="_22750__HH991527_28165__38642__31185__25216__22823__23416__22294__26360__39208_9911" style:display-name="壞_HH991527清雲科技大學圖書館9911" style:family="table-cell" style:data-style-name="N0">
      <style:table-cell-properties fo:background-color="#FF99CC"/>
      <style:text-properties fo:color="#800080"/>
    </style:style>
    <style:style style:name="_22750__HH991562_20013__33288__22823__23416__20154__31038__20013__24515_-_40643__23567__22992_" style:display-name="壞_HH991562中興大學人社中心-黃小姐" style:family="table-cell" style:data-style-name="N0">
      <style:table-cell-properties fo:background-color="#FF99CC"/>
      <style:text-properties fo:color="#800080"/>
    </style:style>
    <style:style style:name="_22750__HH991680_26032__31481__24066__25104__24503__39640__20013__36628__23566__23460__27946__39_S" style:display-name="壞_HH991680新竹市成德高中輔導室洪'S" style:family="table-cell" style:data-style-name="N0">
      <style:table-cell-properties fo:background-color="#FF99CC"/>
      <style:text-properties fo:color="#800080"/>
    </style:style>
    <style:style style:name="_22750__HH991708_26397__38525__31185__25216__22823__23416_-_22294__26360__39208_" style:display-name="壞_HH991708朝陽科技大學-圖書館" style:family="table-cell" style:data-style-name="N0">
      <style:table-cell-properties style:vertical-align="middle" fo:background-color="#FF99CC"/>
      <style:text-properties fo:color="#800080"/>
    </style:style>
    <style:style style:name="_22750___21488__20013__35703__23560__28165__21934_1216_20462__25913_" style:display-name="壞_台中護專清單1216修改" style:family="table-cell" style:data-style-name="N0">
      <style:table-cell-properties fo:background-color="#FF99CC"/>
      <style:text-properties fo:color="#800080"/>
    </style:style>
    <style:style style:name="_22750___21488__34269__22823_" style:display-name="壞_台藝大" style:family="table-cell" style:data-style-name="N0">
      <style:table-cell-properties fo:background-color="#FF99CC"/>
      <style:text-properties fo:color="#800080"/>
    </style:style>
    <style:style style:name="_22750___21488__34269__22823__22294__26360__39208__36913__38321__36984__35222__32893_" style:display-name="壞_台藝大圖書館週閱選視聽" style:family="table-cell" style:data-style-name="N0">
      <style:table-cell-properties fo:background-color="#FF99CC"/>
      <style:text-properties fo:color="#800080"/>
    </style:style>
    <style:style style:name="_22750___22810__23186__39636__23637_--_36865__20272__36637__27946_" style:display-name="壞_多媒體展--送估輝洪" style:family="table-cell" style:data-style-name="N0">
      <style:table-cell-properties fo:background-color="#FF99CC"/>
      <style:text-properties fo:color="#800080"/>
    </style:style>
    <style:style style:name="_22750___32769__26381__31995__22294__26360__25505__36092__25512__34214__28165__21934_2009.2_36865__20272_" style:display-name="壞_老服系圖書採購推薦清單2009.2送估" style:family="table-cell" style:data-style-name="N0">
      <style:table-cell-properties fo:background-color="#FF99CC"/>
      <style:text-properties fo:color="#800080"/>
    </style:style>
    <style:style style:name="_22750___32769__26381__31995__22294__26360__25505__36092__25512__34214__28165__21934_2009.2_36865__20272__1" style:display-name="壞_老服系圖書採購推薦清單2009.2送估_1" style:family="table-cell" style:data-style-name="N0">
      <style:table-cell-properties fo:background-color="#FF99CC"/>
      <style:text-properties fo:color="#800080"/>
    </style:style>
    <style:style style:name="_22750___32769__26381__31995__22294__26360__25505__36092__25512__34214__28165__21934_2009.2_36865__20272__HH1000136_22283__31435__21488__20013__25216__34899__23416__38498_-_22294__26360__39208_" style:display-name="壞_老服系圖書採購推薦清單2009.2送估_HH1000136國立台中技術學院-圖書館" style:family="table-cell" style:data-style-name="N0">
      <style:table-cell-properties fo:background-color="#FF99CC"/>
      <style:text-properties fo:color="#800080"/>
    </style:style>
    <style:style style:name="_22750___32769__26381__31995__22294__26360__25505__36092__25512__34214__28165__21934_2009.2_36865__20272__HH1000217_26126__24535__31185__25216__22823__23416_-_22294__26360__39208_E-CF0087-B0" style:display-name="壞_老服系圖書採購推薦清單2009.2送估_HH1000217明志科技大學-圖書館E-CF0087-B0" style:family="table-cell" style:data-style-name="N0">
      <style:table-cell-properties fo:background-color="#FF99CC"/>
      <style:text-properties fo:color="#800080"/>
    </style:style>
    <style:style style:name="_22750___32769__26381__31995__22294__26360__25505__36092__25512__34214__28165__21934_2009.2_36865__20272__HH991367_22283__31435__21488__20013__25216__34899__23416__38498_-_22294__26360__39208_" style:display-name="壞_老服系圖書採購推薦清單2009.2送估_HH991367國立台中技術學院-圖書館" style:family="table-cell" style:data-style-name="N0">
      <style:table-cell-properties fo:background-color="#FF99CC"/>
      <style:text-properties fo:color="#800080"/>
    </style:style>
    <style:style style:name="_22750___20272__20729__21934_-_24571__26234_" style:display-name="壞_估價單-忻智" style:family="table-cell" style:data-style-name="N0">
      <style:table-cell-properties fo:background-color="#FF99CC"/>
      <style:text-properties fo:color="#800080"/>
    </style:style>
    <style:style style:name="_22750___20272__20729__21934_-_31649__20210_" style:display-name="壞_估價單-管仲" style:family="table-cell" style:data-style-name="N0">
      <style:table-cell-properties fo:background-color="#FF99CC"/>
      <style:text-properties fo:color="#800080"/>
    </style:style>
    <style:style style:name="_22750___20581__24247__20889__23454__30005__24433__21517__21333_-._" style:display-name="壞_健康写实电影名单-._" style:family="table-cell" style:data-style-name="N0">
      <style:table-cell-properties fo:background-color="#FF99CC"/>
      <style:text-properties fo:color="#800080"/>
    </style:style>
    <style:style style:name="_22750___22283__31435__20013__22830__22294__26360__39208__33274__28771__20998__39208_" style:display-name="壞_國立中央圖書館臺灣分館" style:family="table-cell" style:data-style-name="N0">
      <style:table-cell-properties fo:background-color="#FF99CC"/>
      <style:text-properties fo:color="#800080"/>
    </style:style>
    <style:style style:name="_22750___35222__20659__31995_-97_23416__24180__22294__26360__25512__34214__28165__21934_-980413_35222__32893__36865__20272_" style:display-name="壞_視傳系-97學年圖書推薦清單-980413視聽送估" style:family="table-cell" style:data-style-name="N0">
      <style:table-cell-properties fo:background-color="#FF99CC"/>
      <style:text-properties fo:color="#800080"/>
    </style:style>
    <style:style style:name="_22750___35222__20659__31995_-97_23416__24180__22294__26360__25512__34214__28165__21934_-980413_35222__32893__36865__20272__1" style:display-name="壞_視傳系-97學年圖書推薦清單-980413視聽送估_1" style:family="table-cell" style:data-style-name="N0">
      <style:table-cell-properties fo:background-color="#FF99CC"/>
      <style:text-properties fo:color="#800080"/>
    </style:style>
    <style:style style:name="_22750___35222__20659__31995_-97_23416__24180__22294__26360__25512__34214__28165__21934_-980413_35222__32893__36865__20272__HH1000136_22283__31435__21488__20013__25216__34899__23416__38498_-_22294__26360__39208_" style:display-name="壞_視傳系-97學年圖書推薦清單-980413視聽送估_HH1000136國立台中技術學院-圖書館" style:family="table-cell" style:data-style-name="N0">
      <style:table-cell-properties fo:background-color="#FF99CC"/>
      <style:text-properties fo:color="#800080"/>
    </style:style>
    <style:style style:name="_22750___35222__20659__31995_-97_23416__24180__22294__26360__25512__34214__28165__21934_-980413_35222__32893__36865__20272__HH1000217_26126__24535__31185__25216__22823__23416_-_22294__26360__39208_E-CF0087-B0" style:display-name="壞_視傳系-97學年圖書推薦清單-980413視聽送估_HH1000217明志科技大學-圖書館E-CF0087-B0" style:family="table-cell" style:data-style-name="N0">
      <style:table-cell-properties fo:background-color="#FF99CC"/>
      <style:text-properties fo:color="#800080"/>
    </style:style>
    <style:style style:name="_22750___35222__20659__31995_-97_23416__24180__22294__26360__25512__34214__28165__21934_-980413_35222__32893__36865__20272__HH991367_22283__31435__21488__20013__25216__34899__23416__38498_-_22294__26360__39208_" style:display-name="壞_視傳系-97學年圖書推薦清單-980413視聽送估_HH991367國立台中技術學院-圖書館" style:family="table-cell" style:data-style-name="N0">
      <style:table-cell-properties fo:background-color="#FF99CC"/>
      <style:text-properties fo:color="#800080"/>
    </style:style>
    <style:style style:name="_22750___26032__21271__24066__25991__21270__23616__31532__19968__27874__29255__21934_" style:display-name="壞_新北市文化局第一波片單" style:family="table-cell" style:data-style-name="N0">
      <style:table-cell-properties fo:background-color="#FF99CC"/>
      <style:text-properties fo:color="#800080"/>
    </style:style>
    <style:style style:name="_22750___36637__27946_" style:display-name="壞_輝洪" style:family="table-cell" style:data-style-name="N0">
      <style:table-cell-properties fo:background-color="#FF99CC"/>
      <style:text-properties fo:color="#800080"/>
    </style:style>
    <style:style style:name="_22750___36637__27946___21654__21857__27491__32681__201110" style:display-name="壞_輝洪_咖啡正義_201110" style:family="table-cell" style:data-style-name="N0">
      <style:table-cell-properties fo:background-color="#FF99CC"/>
      <style:text-properties fo:color="#800080"/>
    </style:style>
    <style:style style:name="_22750___36637__27946_201011_20272__20729__21934_" style:display-name="壞_輝洪201011估價單" style:family="table-cell" style:data-style-name="N0">
      <style:table-cell-properties fo:background-color="#FF99CC"/>
      <style:text-properties fo:color="#800080"/>
    </style:style>
    <style:style style:name="_22750___36637__27946_201011_20272__20729__21934__HH1000136_22283__31435__21488__20013__25216__34899__23416__38498_-_22294__26360__39208_" style:display-name="壞_輝洪201011估價單_HH1000136國立台中技術學院-圖書館" style:family="table-cell" style:data-style-name="N0">
      <style:table-cell-properties fo:background-color="#FF99CC"/>
      <style:text-properties fo:color="#800080"/>
    </style:style>
    <style:style style:name="_22750___36637__27946_201011_20272__20729__21934__HH1000217_26126__24535__31185__25216__22823__23416_-_22294__26360__39208_E-CF0087-B0" style:display-name="壞_輝洪201011估價單_HH1000217明志科技大學-圖書館E-CF0087-B0" style:family="table-cell" style:data-style-name="N0">
      <style:table-cell-properties fo:background-color="#FF99CC"/>
      <style:text-properties fo:color="#800080"/>
    </style:style>
    <style:style style:name="_22750___36637__27946_201011_20272__20729__21934__HH991367_22283__31435__21488__20013__25216__34899__23416__38498_-_22294__26360__39208_" style:display-name="壞_輝洪201011估價單_HH991367國立台中技術學院-圖書館" style:family="table-cell" style:data-style-name="N0">
      <style:table-cell-properties fo:background-color="#FF99CC"/>
      <style:text-properties fo:color="#800080"/>
    </style:style>
    <style:style style:name="_22750___36637__27946__20272__20729__21934_" style:display-name="壞_輝洪估價單" style:family="table-cell" style:data-style-name="N0">
      <style:table-cell-properties fo:background-color="#FF99CC"/>
      <style:text-properties fo:color="#800080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433070866141732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page-number>1</text:page-number>/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tp</meta:initial-creator>
    <dc:creator>hdut515</dc:creator>
    <meta:creation-date>2005-08-10T07:15:23Z</meta:creation-date>
    <dc:date>2026-09-09T01:03:02Z</dc:date>
    <meta:print-date>2026-06-04T02:19:10Z</meta:print-date>
  </office:meta>
</office:document-meta>
</file>